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14bd9874e70784274006613c528bc898.png"/>
  <manifest:file-entry manifest:media-type="image/png" manifest:full-path="Pictures/49a3725f74f5594552196626a8b3d716.png"/>
  <manifest:file-entry manifest:media-type="image/png" manifest:full-path="Pictures/f76dc9a7c98c1d4e58ddb754f1a15ee8.png"/>
  <manifest:file-entry manifest:media-type="image/png" manifest:full-path="Pictures/51bfb7c6b94f0e1ca5faa7d03f4414d2.png"/>
  <manifest:file-entry manifest:media-type="image/jpeg" manifest:full-path="Pictures/1fb6b37312faf0773490b1feef74dccc.jpg"/>
  <manifest:file-entry manifest:media-type="image/jpeg" manifest:full-path="Pictures/ee92312cc3d75b2225718740a473ae93.jpg"/>
  <manifest:file-entry manifest:media-type="image/jpeg" manifest:full-path="Pictures/ebcc7112dbe7e8b1776322927cea199c.jpg"/>
  <manifest:file-entry manifest:media-type="image/jpeg" manifest:full-path="Pictures/8d029a3f143b809cd4d4812411f50adc.jpg"/>
  <manifest:file-entry manifest:media-type="image/jpeg" manifest:full-path="Pictures/164c7dd9af5c690a79fe3257cbfb166a.jpg"/>
  <manifest:file-entry manifest:media-type="image/jpeg" manifest:full-path="Pictures/4dafb338ad8f011dfe1d5430c74e3c87.jpg"/>
  <manifest:file-entry manifest:media-type="image/png" manifest:full-path="Pictures/a34bc9838a0d15906722deca3e33e1e2.png"/>
  <manifest:file-entry manifest:media-type="image/png" manifest:full-path="Pictures/fe48b72dc8290a125fa564a63ee82190.png"/>
  <manifest:file-entry manifest:media-type="image/png" manifest:full-path="Pictures/3a7fcf7f52fb9d0fa6ed35941299692d.png"/>
  <manifest:file-entry manifest:media-type="image/png" manifest:full-path="Pictures/1ddd7d55a2f73fa148681d3bab39420d.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eunhasu:burn_sdcard_image"/><text:bookmark-start text:name="__RefHeading___burning_msd_card_image_1"/><text:bookmark-start text:name="burning_msd_card_image"/>Burning mSD card image<text:bookmark-end text:name="__RefHeading___burning_msd_card_image_1"/><text:bookmark-end text:name="burning_msd_card_image"/></text:h>
      <text:p text:style-name="Text_20_body">How to load Eunhasu image to the micro SD card.</text:p>
      <text:h text:style-name="Heading_20_2" text:outline-level="2"><text:bookmark-start text:name="__RefHeading___windows_os_2"/><text:bookmark-start text:name="windows_os"/>Windows OS<text:bookmark-end text:name="__RefHeading___windows_os_2"/><text:bookmark-end text:name="windows_os"/></text:h>
      <text:h text:style-name="Heading_20_3" text:outline-level="3"><text:bookmark-start text:name="__RefHeading___preparation_3"/><text:bookmark-start text:name="preparation"/>Preparation<text:bookmark-end text:name="__RefHeading___preparation_3"/><text:bookmark-end text:name="preparation"/></text:h>
      <text:list text:style-name="Numbering_20_1" text:continue-numbering="false">
        <text:list-item>
          <text:p text:style-name="Numbering_20_1_Content_First"> Download the <text:a xlink:type="simple" xlink:href="#__RefHeading___micro_sd_card_image_files_15" text:style-name="Local_20_link" text:visited-style-name="Visited_20_Local_20_Link">new micro SD card image</text:a>(.gz) and unzip it. Please note the image file is quite big.</text:p>
        </text:list-item>
        <text:list-item>
          <text:p text:style-name="Numbering_20_1_Content"> Download the <text:a xlink:type="simple" xlink:href="http://www.osforensics.com/downloads/imageusb.zip" text:style-name="Internet_20_link" text:visited-style-name="Visited_20_Internet_20_Link">imageUSB</text:a> utility and unzip it.</text:p>
        </text:list-item>
        <text:list-item>
          <text:p text:style-name="Numbering_20_1_Content_Last"> Press gently on the micro SD card in the micro SD card slot on the rear panel of sMS-200 to take out, and insert it to a micro SD card reader. The micro SD card slot is “push-push type”, so after loading the image file to the micro SD card, you can insert the micro SD card back to the micro sd card slot. Once it's inserted well, you will hear a click sound.</text:p>
        </text:list-item>
      </text:list>
      <text:h text:style-name="Heading_20_3" text:outline-level="3"><text:bookmark-start text:name="__RefHeading___run_imageusb_4"/><text:bookmark-start text:name="run_imageusb"/>Run imageUSB<text:bookmark-end text:name="__RefHeading___run_imageusb_4"/><text:bookmark-end text:name="run_imageusb"/></text:h>
      <text:p text:style-name="Text_20_body">Run imageUSB. The connected USB device will be shown up. If the connected USB device is not shown, click 'Refresh Drives'.
<draw:frame draw:style-name="mediacenter" draw:name="0" text:anchor-type="paragraph" draw:z-index="0" svg:width="15.875cm" svg:height="15.989208633094cm"><draw:image xlink:href="Pictures/14bd9874e70784274006613c528bc898.png" xlink:type="simple" xlink:show="embed" xlink:actuate="onLoad"/></draw:frame></text:p>
      <text:h text:style-name="Heading_20_3" text:outline-level="3"><text:bookmark-start text:name="__RefHeading___select_a_usb_device_5"/><text:bookmark-start text:name="select_a_usb_device"/>Select a USB device<text:bookmark-end text:name="__RefHeading___select_a_usb_device_5"/><text:bookmark-end text:name="select_a_usb_device"/></text:h>
      <text:p text:style-name="Text_20_body">Select an USB device to write the new image file.
<draw:frame draw:style-name="mediacenter" draw:name="1" text:anchor-type="paragraph" draw:z-index="1" svg:width="15.875cm" svg:height="15.989208633094cm"><draw:image xlink:href="Pictures/49a3725f74f5594552196626a8b3d716.png" xlink:type="simple" xlink:show="embed" xlink:actuate="onLoad"/></draw:frame></text:p>
      <text:h text:style-name="Heading_20_3" text:outline-level="3"><text:bookmark-start text:name="__RefHeading___select_the_new_image_file_6"/><text:bookmark-start text:name="select_the_new_image_file"/>Select the new image file<text:bookmark-end text:name="__RefHeading___select_the_new_image_file_6"/><text:bookmark-end text:name="select_the_new_image_file"/></text:h>
      <text:p text:style-name="Text_20_body">Click 'Browse' button and select the downloaded image file.
<draw:frame draw:style-name="mediacenter" draw:name="2" text:anchor-type="paragraph" draw:z-index="2" svg:width="15.875cm" svg:height="16.012050359712cm"><draw:image xlink:href="Pictures/f76dc9a7c98c1d4e58ddb754f1a15ee8.png" xlink:type="simple" xlink:show="embed" xlink:actuate="onLoad"/></draw:frame></text:p>
      <text:h text:style-name="Heading_20_3" text:outline-level="3"><text:bookmark-start text:name="__RefHeading___write_the_new_image_7"/><text:bookmark-start text:name="write_the_new_image"/>Write the new image<text:bookmark-end text:name="__RefHeading___write_the_new_image_7"/><text:bookmark-end text:name="write_the_new_image"/></text:h>
      <text:p text:style-name="Text_20_body">Click 'Write' button to write the new image file to the micro SD card.
<draw:frame draw:style-name="mediacenter" draw:name="3" text:anchor-type="paragraph" draw:z-index="3" svg:width="15.875cm" svg:height="15.98904454023cm"><draw:image xlink:href="Pictures/51bfb7c6b94f0e1ca5faa7d03f4414d2.png" xlink:type="simple" xlink:show="embed" xlink:actuate="onLoad"/></draw:frame></text:p>
      <text:h text:style-name="Heading_20_3" text:outline-level="3"><text:bookmark-start text:name="__RefHeading___finish_8"/><text:bookmark-start text:name="finish"/>Finish<text:bookmark-end text:name="__RefHeading___finish_8"/><text:bookmark-end text:name="finish"/></text:h>
      <text:list text:style-name="Numbering_20_1" text:continue-numbering="false">
        <text:list-item>
          <text:p text:style-name="Numbering_20_1_Content_First"> Insert the micro SD card back to the micro sd card slot on the rear panel of the sMS-200 or sMS-200ultra.</text:p>
        </text:list-item>
        <text:list-item>
          <text:p text:style-name="Numbering_20_1_Content_Last"> Power on the device, and check that the device works fine.</text:p>
        </text:list-item>
      </text:list>
      <text:h text:style-name="Heading_20_3" text:outline-level="3"><text:bookmark-start text:name="__RefHeading___how_to_format_the_micro_sd_card_in_windows_os_9"/><text:bookmark-start text:name="how_to_format_the_micro_sd_card_in_windows_os"/>How to format the micro sd card in Windows OS<text:bookmark-end text:name="__RefHeading___how_to_format_the_micro_sd_card_in_windows_os_9"/><text:bookmark-end text:name="how_to_format_the_micro_sd_card_in_windows_os"/></text:h>
      <text:p text:style-name="Text_20_body">Please follow the steps as pictured.
<draw:frame draw:style-name="mediacenter" draw:name="4" text:anchor-type="paragraph" draw:z-index="4" svg:width="15.875cm" svg:height="12.38373221216cm"><draw:image xlink:href="Pictures/1fb6b37312faf0773490b1feef74dccc.jpg" xlink:type="simple" xlink:show="embed" xlink:actuate="onLoad"/></draw:frame>
<draw:frame draw:style-name="mediacenter" draw:name="5" text:anchor-type="paragraph" draw:z-index="5" svg:width="15.875cm" svg:height="14.032215122471cm"><draw:image xlink:href="Pictures/ee92312cc3d75b2225718740a473ae93.jpg" xlink:type="simple" xlink:show="embed" xlink:actuate="onLoad"/></draw:frame>
<draw:frame draw:style-name="mediacenter" draw:name="6" text:anchor-type="paragraph" draw:z-index="6" svg:width="15.875cm" svg:height="15.332844183565cm"><draw:image xlink:href="Pictures/ebcc7112dbe7e8b1776322927cea199c.jpg" xlink:type="simple" xlink:show="embed" xlink:actuate="onLoad"/></draw:frame>
<draw:frame draw:style-name="mediacenter" draw:name="7" text:anchor-type="paragraph" draw:z-index="7" svg:width="15.875cm" svg:height="13.959920634921cm"><draw:image xlink:href="Pictures/8d029a3f143b809cd4d4812411f50adc.jpg" xlink:type="simple" xlink:show="embed" xlink:actuate="onLoad"/></draw:frame>
<draw:frame draw:style-name="mediacenter" draw:name="8" text:anchor-type="paragraph" draw:z-index="8" svg:width="15.875cm" svg:height="8.3647009966777cm"><draw:image xlink:href="Pictures/164c7dd9af5c690a79fe3257cbfb166a.jpg" xlink:type="simple" xlink:show="embed" xlink:actuate="onLoad"/></draw:frame>
<draw:frame draw:style-name="mediacenter" draw:name="9" text:anchor-type="paragraph" draw:z-index="9" svg:width="15.875cm" svg:height="14.032215122471cm"><draw:image xlink:href="Pictures/4dafb338ad8f011dfe1d5430c74e3c87.jpg" xlink:type="simple" xlink:show="embed" xlink:actuate="onLoad"/></draw:frame></text:p>
      <text:h text:style-name="Heading_20_2" text:outline-level="2"><text:bookmark-start text:name="__RefHeading___macos_10"/><text:bookmark-start text:name="macos"/>macOS<text:bookmark-end text:name="__RefHeading___macos_10"/><text:bookmark-end text:name="macos"/></text:h>
      <text:h text:style-name="Heading_20_3" text:outline-level="3"><text:bookmark-start text:name="__RefHeading___preparation_11"/><text:bookmark-start text:name="preparation1"/>Preparation<text:bookmark-end text:name="__RefHeading___preparation_11"/><text:bookmark-end text:name="preparation1"/></text:h>
      <text:list text:style-name="Numbering_20_1" text:continue-numbering="false">
        <text:list-item>
          <text:p text:style-name="Numbering_20_1_Content_First"> Download the <text:a xlink:type="simple" xlink:href="#__RefHeading___micro_sd_card_image_files_15" text:style-name="Local_20_link" text:visited-style-name="Visited_20_Local_20_Link">new micro SD card image</text:a>. Please note that the image file is quite big.</text:p>
        </text:list-item>
        <text:list-item>
          <text:p text:style-name="Numbering_20_1_Content"> Download the dd-utility from <text:a xlink:type="simple" xlink:href="https://www.thefanclub.co.za/how-to/dd-utility-write-and-backup-operating-system-img-files-memory-card-mac-os-x#downloads" text:style-name="Internet_20_link" text:visited-style-name="Visited_20_Internet_20_Link">here</text:a> or <text:a xlink:type="simple" xlink:href="https://github.com/thefanclub/dd-utility/tree/master/DMG" text:style-name="Internet_20_link" text:visited-style-name="Visited_20_Internet_20_Link">github</text:a>. And install it.</text:p>
        </text:list-item>
        <text:list-item>
          <text:p text:style-name="Numbering_20_1_Content_Last"> Eject the micro SD card from the rear panel of the sMS-200 and insert it into a PC's USB port using a micro SD card reader.</text:p>
        </text:list-item>
      </text:list>
      <text:h text:style-name="Heading_20_3" text:outline-level="3"><text:bookmark-start text:name="__RefHeading___start_restore_12"/><text:bookmark-start text:name="start_restore"/>Start Restore<text:bookmark-end text:name="__RefHeading___start_restore_12"/><text:bookmark-end text:name="start_restore"/></text:h>
      <text:p text:style-name="Text_20_body">Click 'Restore' and select the downloaded .img file. <draw:frame draw:style-name="mediacenter" draw:name="10" text:anchor-type="paragraph" draw:z-index="10" svg:width="15.875cm" svg:height="9.2356892523364cm"><draw:image xlink:href="Pictures/a34bc9838a0d15906722deca3e33e1e2.png" xlink:type="simple" xlink:show="embed" xlink:actuate="onLoad"/></draw:frame></text:p>
      <text:p text:style-name="Text_20_body">Select mSD card. <draw:frame draw:style-name="mediacenter" draw:name="11" text:anchor-type="paragraph" draw:z-index="11" svg:width="15.875cm" svg:height="5.788870246085cm"><draw:image xlink:href="Pictures/fe48b72dc8290a125fa564a63ee82190.png" xlink:type="simple" xlink:show="embed" xlink:actuate="onLoad"/></draw:frame></text:p>
      <text:p text:style-name="Text_20_body">And start. <draw:frame draw:style-name="mediacenter" draw:name="12" text:anchor-type="paragraph" draw:z-index="12" svg:width="15.875cm" svg:height="10.749439461883cm"><draw:image xlink:href="Pictures/3a7fcf7f52fb9d0fa6ed35941299692d.png" xlink:type="simple" xlink:show="embed" xlink:actuate="onLoad"/></draw:frame></text:p>
      <text:p text:style-name="Text_20_body">You can see the progress. <draw:frame draw:style-name="mediacenter" draw:name="13" text:anchor-type="paragraph" draw:z-index="13" svg:width="15.875cm" svg:height="12.145973154362cm"><draw:image xlink:href="Pictures/1ddd7d55a2f73fa148681d3bab39420d.png" xlink:type="simple" xlink:show="embed" xlink:actuate="onLoad"/></draw:frame></text:p>
      <text:p text:style-name="Text_20_body">After finishing the process above, insert the mSD card to the mSD card slot of the sMS-200 or sMS-200ultra rear panel.</text:p>
      <text:p text:style-name="Text_20_body">You can also use command-line by terminal instead of dd utility. Refer to <text:a xlink:type="simple" xlink:href="https://www.cyberciti.biz/faq/how-to-create-disk-image-on-mac-os-x-with-dd-command/" text:style-name="Internet_20_link" text:visited-style-name="Visited_20_Internet_20_Link">here</text:a>.</text:p>
      <text:h text:style-name="Heading_20_2" text:outline-level="2"><text:bookmark-start text:name="__RefHeading___downloads_13"/><text:bookmark-start text:name="downloads"/>Downloads<text:bookmark-end text:name="__RefHeading___downloads_13"/><text:bookmark-end text:name="downloads"/></text:h>
      <text:h text:style-name="Heading_20_3" text:outline-level="3"><text:bookmark-start text:name="__RefHeading___utilities_14"/><text:bookmark-start text:name="utilities"/>Utilities<text:bookmark-end text:name="__RefHeading___utilities_14"/><text:bookmark-end text:name="utilities"/></text:h>
      <text:list text:style-name="List_20_1" text:continue-numbering="false">
        <text:list-item>
          <text:p text:style-name="List_20_1_Content_First"> <text:a xlink:type="simple" xlink:href="http://www.osforensics.com/downloads/imageusb.zip" text:style-name="Internet_20_link" text:visited-style-name="Visited_20_Internet_20_Link">ImageUSB for Windows</text:a></text:p>
        </text:list-item>
        <text:list-item>
          <text:p text:style-name="List_20_1_Content"> <text:a xlink:type="simple" xlink:href="https://rufus.ie" text:style-name="Internet_20_link" text:visited-style-name="Visited_20_Internet_20_Link">Rufus tool</text:a> for windows. You can use rufus tool if imageUSB tool is not work properly</text:p>
        </text:list-item>
        <text:list-item>
          <text:p text:style-name="List_20_1_Content"> <text:a xlink:type="simple" xlink:href="https://www.thefanclub.co.za/how-to/dd-utility-write-and-backup-operating-system-img-files-memory-card-mac-os-x#downloads" text:style-name="Internet_20_link" text:visited-style-name="Visited_20_Internet_20_Link">dd-utility for macOS</text:a></text:p>
        </text:list-item>
        <text:list-item>
          <text:p text:style-name="List_20_1_Content_Last"> <text:a xlink:type="simple" xlink:href="https://www.balena.io/etcher" text:style-name="Internet_20_link" text:visited-style-name="Visited_20_Internet_20_Link">Etcher tool</text:a> If the other utilities won't work properly in your computer, please try Etcher as a workaround</text:p>
        </text:list-item>
      </text:list>
      <text:h text:style-name="Heading_20_3" text:outline-level="3"><text:bookmark-start text:name="__RefHeading___micro_sd_card_image_files_15"/><text:bookmark-start text:name="micro_sd_card_image_files"/>micro SD card image files<text:bookmark-end text:name="__RefHeading___micro_sd_card_image_files_15"/><text:bookmark-end text:name="micro_sd_card_image_files"/></text:h>
      <text:list text:style-name="List_20_1" text:continue-numbering="false">
        <text:list-item>
          <text:p text:style-name="List_20_1_Content_First">  <text:a xlink:type="simple" xlink:href="https://drive.google.com/file/d/1LRUaftjil1Imejaw5pc_K9beAoNaNLlQ/view?usp=sharing" text:style-name="Internet_20_link" text:visited-style-name="Visited_20_Internet_20_Link">Eunhasu V0.4.22</text:a></text:p>
        </text:list-item>
        <text:list-item>
          <text:p text:style-name="List_20_1_Content">  <text:a xlink:type="simple" xlink:href="https://drive.google.com/drive/folders/1XNimR50TftKPtVi1TDZAuAUk9J-W7AM6?usp=sharing" text:style-name="Internet_20_link" text:visited-style-name="Visited_20_Internet_20_Link">Eunhasu V0.5.1</text:a></text:p>
        </text:list-item>
        <text:list-item>
          <text:p text:style-name="List_20_1_Content">  <text:a xlink:type="simple" xlink:href="https://drive.google.com/drive/folders/1d-4j-C_DnyjoVcr2BwpkTPK0cLLZ-J4U?usp=sharing" text:style-name="Internet_20_link" text:visited-style-name="Visited_20_Internet_20_Link">Eunhasu V0.5.2</text:a></text:p>
        </text:list-item>
        <text:list-item>
          <text:p text:style-name="List_20_1_Content">  <text:a xlink:type="simple" xlink:href="https://drive.google.com/drive/folders/17DZGhgKwGS3a7nI2CO8EQ72iAr8dwc2J?usp=sharing" text:style-name="Internet_20_link" text:visited-style-name="Visited_20_Internet_20_Link">Eunhasu V0.5.31</text:a></text:p>
        </text:list-item>
        <text:list-item>
          <text:p text:style-name="List_20_1_Content_Last">  <text:a xlink:type="simple" xlink:href="https://drive.google.com/drive/folders/1J1-PrSzSFJ0F4ng1RKhz-lj6y2HZDoiY?usp=sharing" text:style-name="Internet_20_link" text:visited-style-name="Visited_20_Internet_20_Link">Eunhasu V0.5.41</text:a></text:p>
        </text:list-item>
      </text:list>
      <text:p text:style-name="Text_20_body">If file name ends .gz or .zip, you need to extract using a separate utility.</text:p>
      <text:p text:style-name="Text_20_body">If you are not able to complete the process successfully at the end of these steps, please check this video, <text:a xlink:type="simple" xlink:href="https://youtu.be/ty_HN2gqJtQ" text:style-name="Internet_20_link" text:visited-style-name="Visited_20_Internet_20_Link">https://youtu.be/ty_HN2gqJtQ</text:a>. A few unzip utilities can't unzip the files completely and the unzip process may need 2 times in the progress, the video was made by one of our valuable customers, and thanks to H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69-12-31T19::00:00</meta:creation-date>
    <dc:creator>Generated</dc:creator>
    <dc:date>1969-12-31T19::00:00</dc:date>
    <dc:language>en-US</dc:language>
    <meta:editing-cycles>1</meta:editing-cycles>
    <meta:editing-duration>PT0S</meta:editing-duration>
    <dc:title>en:eunhasu:burn_sdcard_image</dc:title>
  </office:meta>
</office:document-meta>
</file>