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ad6020c0e934f2fba8429951dc0bd02.png"/>
  <manifest:file-entry manifest:media-type="image/png" manifest:full-path="Pictures/64759fc7f5b3602abc4e0228a7b65526.png"/>
  <manifest:file-entry manifest:media-type="image/png" manifest:full-path="Pictures/0425150b9ee60ab438b68365b9cd6467.png"/>
  <manifest:file-entry manifest:media-type="image/png" manifest:full-path="Pictures/5f259697f4b5c634d1d8403d5e018897.png"/>
  <manifest:file-entry manifest:media-type="image/png" manifest:full-path="Pictures/fcc7e499261978bcd604c01b088accf0.png"/>
  <manifest:file-entry manifest:media-type="image/png" manifest:full-path="Pictures/ccda28412a29601802c53b37824b75f3.png"/>
  <manifest:file-entry manifest:media-type="image/jpeg" manifest:full-path="Pictures/5560eb8226dc2b29a6f8790cad88c9fc.jpeg"/>
  <manifest:file-entry manifest:media-type="image/png" manifest:full-path="Pictures/defc656a0bdd72bd6d3d9250c4e4e9a2.png"/>
  <manifest:file-entry manifest:media-type="image/png" manifest:full-path="Pictures/8f137417897598c9b3ed9b1a1e4236f0.png"/>
  <manifest:file-entry manifest:media-type="image/png" manifest:full-path="Pictures/d2727566100a5682f7be2b7c25f52caf.png"/>
  <manifest:file-entry manifest:media-type="image/png" manifest:full-path="Pictures/c79dae61ddbd5b645ef57e5291b0ada9.png"/>
  <manifest:file-entry manifest:media-type="image/png" manifest:full-path="Pictures/a5252b1a9530c6aff3c61faed64f923e.png"/>
  <manifest:file-entry manifest:media-type="image/png" manifest:full-path="Pictures/c8d979c8888318f59f6aad1b3fd68ee3.png"/>
  <manifest:file-entry manifest:media-type="image/png" manifest:full-path="Pictures/54752d25c9d68abd4a4e72b065c67e8f.png"/>
  <manifest:file-entry manifest:media-type="image/png" manifest:full-path="Pictures/7019dedd7a40ba0d728fa6c5a392b754.png"/>
  <manifest:file-entry manifest:media-type="image/png" manifest:full-path="Pictures/f244e36e4685269a5c23af840ff9d9c1.png"/>
  <manifest:file-entry manifest:media-type="image/png" manifest:full-path="Pictures/9f0cc39c73df435792470c47a159c19f.png"/>
  <manifest:file-entry manifest:media-type="image/png" manifest:full-path="Pictures/43d92a902bb60917975dc74f9a19e848.png"/>
  <manifest:file-entry manifest:media-type="image/png" manifest:full-path="Pictures/3477a55051af389a6a5015b42c2683a6.png"/>
  <manifest:file-entry manifest:media-type="image/png" manifest:full-path="Pictures/4e1d8811cd1e977303a6550d7e8984c8.png"/>
  <manifest:file-entry manifest:media-type="image/png" manifest:full-path="Pictures/669e63982c5a0690bf5f57f90de243f4.png"/>
  <manifest:file-entry manifest:media-type="image/png" manifest:full-path="Pictures/cf3d74b387c5bb4a92032034e542e48b.png"/>
  <manifest:file-entry manifest:media-type="image/png" manifest:full-path="Pictures/a3c2722b2fb724d799bcef9177971d2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eunhasu:start"/><text:bookmark-start text:name="__RefHeading___starting_eunhasu_1"/><text:bookmark-start text:name="starting_eunhasu"/>Starting Eunhasu<text:bookmark-end text:name="__RefHeading___starting_eunhasu_1"/><text:bookmark-end text:name="starting_eunhasu"/></text:h>
      <text:h text:style-name="Heading_20_2" text:outline-level="2"><text:bookmark-start text:name="__RefHeading___eunhasu_2"/><text:bookmark-start text:name="eunhasu"/>Eunhasu<text:bookmark-end text:name="__RefHeading___eunhasu_2"/><text:bookmark-end text:name="eunhasu"/></text:h>
      <text:p text:style-name="Text_20_body">Eunhasu is a web-based GUI based on Linux OS to control network music players. It is easy and simple to use. Eunhasu can be accessd via PCs or any smart devices.</text:p>
      <text:h text:style-name="Heading_20_2" text:outline-level="2"><text:bookmark-start text:name="__RefHeading___eunhasu_features_3"/><text:bookmark-start text:name="eunhasu_features"/>Eunhasu features<text:bookmark-end text:name="__RefHeading___eunhasu_features_3"/><text:bookmark-end text:name="eunhasu_features"/></text:h>
      <text:list text:style-name="List_20_1" text:continue-numbering="false">
        <text:list-item>
          <text:p text:style-name="List_20_1_Content_First"> Web GUI</text:p>
          <text:list text:style-name="List_20_1">
            <text:list-item>
              <text:p text:style-name="List_20_1_Content"> Easy system configuration</text:p>
            </text:list-item>
            <text:list-item>
              <text:p text:style-name="List_20_1_Content"> Selectable music player applications</text:p>
            </text:list-item>
            <text:list-item>
              <text:p text:style-name="List_20_1_Content"> Selectable and configurable USB audio devices</text:p>
            </text:list-item>
            <text:list-item>
              <text:p text:style-name="List_20_1_Content"> Network share folder and USB storage device setting</text:p>
            </text:list-item>
          </text:list>
        </text:list-item>
        <text:list-item>
          <text:p text:style-name="List_20_1_Content"> Roon Ready</text:p>
        </text:list-item>
        <text:list-item>
          <text:p text:style-name="List_20_1_Content"> Roon Server <text:span text:style-name="sub"><text:a xlink:type="simple" xlink:href="https://docs.sotm-audio.com/doku.php?id=en:sms-1000sq" text:style-name="Internet_20_link" text:visited-style-name="Visited_20_Internet_20_Link">sMS-1000SQ</text:a> feature</text:span></text:p>
        </text:list-item>
        <text:list-item>
          <text:p text:style-name="List_20_1_Content"> MinimServer <text:span text:style-name="sub"><text:a xlink:type="simple" xlink:href="https://docs.sotm-audio.com/doku.php?id=en:sms-1000sq" text:style-name="Internet_20_link" text:visited-style-name="Visited_20_Internet_20_Link">sMS-1000SQ</text:a> feature</text:span></text:p>
        </text:list-item>
        <text:list-item>
          <text:p text:style-name="List_20_1_Content"> DLNA audio renderer, OpenHome support</text:p>
        </text:list-item>
        <text:list-item>
          <text:p text:style-name="List_20_1_Content"> MPD (Music Player Daemon)</text:p>
        </text:list-item>
        <text:list-item>
          <text:p text:style-name="List_20_1_Content"> LMS (Logitech Media Server)</text:p>
        </text:list-item>
        <text:list-item>
          <text:p text:style-name="List_20_1_Content"> Squeezelite</text:p>
        </text:list-item>
        <text:list-item>
          <text:p text:style-name="List_20_1_Content"> HQPlayer Network Audio Adapter</text:p>
        </text:list-item>
        <text:list-item>
          <text:p text:style-name="List_20_1_Content"> Shairport</text:p>
        </text:list-item>
        <text:list-item>
          <text:p text:style-name="List_20_1_Content"> LibreSpot</text:p>
        </text:list-item>
        <text:list-item>
          <text:p text:style-name="List_20_1_Content_Last"> Multi-zone network playback</text:p>
        </text:list-item>
      </text:list>
      <text:h text:style-name="Heading_20_2" text:outline-level="2"><text:bookmark-start text:name="__RefHeading___models_available_with_eunhasu_4"/><text:bookmark-start text:name="models_available_with_eunhasu"/>Models available with Eunhasu<text:bookmark-end text:name="__RefHeading___models_available_with_eunhasu_4"/><text:bookmark-end text:name="models_available_with_eunhasu"/></text:h>
      <text:list text:style-name="List_20_1" text:continue-numbering="false">
        <text:list-item>
          <text:p text:style-name="List_20_1_Content_First"> <text:a xlink:type="simple" xlink:href="https://docs.sotm-audio.com/doku.php?id=en:sms-200" text:style-name="Internet_20_link" text:visited-style-name="Visited_20_Internet_20_Link">sMS-200</text:a></text:p>
        </text:list-item>
        <text:list-item>
          <text:p text:style-name="List_20_1_Content"> <text:a xlink:type="simple" xlink:href="https://docs.sotm-audio.com/doku.php?id=en:sms-200ultra" text:style-name="Internet_20_link" text:visited-style-name="Visited_20_Internet_20_Link">sMS-200ultra</text:a></text:p>
        </text:list-item>
        <text:list-item>
          <text:p text:style-name="List_20_1_Content_Last"> <text:a xlink:type="simple" xlink:href="https://docs.sotm-audio.com/doku.php?id=en:sms-1000sq" text:style-name="Internet_20_link" text:visited-style-name="Visited_20_Internet_20_Link">sMS-1000SQ</text:a></text:p>
        </text:list-item>
      </text:list>
      <text:h text:style-name="Heading_20_2" text:outline-level="2"><text:bookmark-start text:name="__RefHeading___services_5"/><text:bookmark-start text:name="services"/>Services<text:bookmark-end text:name="__RefHeading___services_5"/><text:bookmark-end text:name="services"/></text:h>
      <text:p text:style-name="Text_20_body">Please click a link to show a description of each service.</text:p>
      <text:h text:style-name="Heading_20_3" text:outline-level="3"><text:bookmark-start text:name="__RefHeading___sms-200_and_sms-200ultra_services_6"/><text:bookmark-start text:name="sms-200_and_sms-200ultra_services"/>sMS-200 and sMS-200ultra  services<text:bookmark-end text:name="__RefHeading___sms-200_and_sms-200ultra_services_6"/><text:bookmark-end text:name="sms-200_and_sms-200ultra_services"/></text:h>
      <text:list text:style-name="List_20_1" text:continue-numbering="false">
        <text:list-item>
          <text:p text:style-name="List_20_1_Content_First"> <text:a xlink:type="simple" xlink:href="https://docs.sotm-audio.com/doku.php?id=en:roon#roon_ready" text:style-name="Internet_20_link" text:visited-style-name="Visited_20_Internet_20_Link">Roon Ready</text:a></text:p>
        </text:list-item>
        <text:list-item>
          <text:p text:style-name="List_20_1_Content"> <text:a xlink:type="simple" xlink:href="https://docs.sotm-audio.com/doku.php?id=en:squeezelite" text:style-name="Internet_20_link" text:visited-style-name="Visited_20_Internet_20_Link">Squeezelite / Logitech Media Server</text:a></text:p>
        </text:list-item>
        <text:list-item>
          <text:p text:style-name="List_20_1_Content"> <text:a xlink:type="simple" xlink:href="https://docs.sotm-audio.com/doku.php?id=en:mpd" text:style-name="Internet_20_link" text:visited-style-name="Visited_20_Internet_20_Link">MPD / DLNA renderer</text:a></text:p>
        </text:list-item>
        <text:list-item>
          <text:p text:style-name="List_20_1_Content"> <text:a xlink:type="simple" xlink:href="https://docs.sotm-audio.com/doku.php?id=en:hqplayer_naa" text:style-name="Internet_20_link" text:visited-style-name="Visited_20_Internet_20_Link">HQPlayer NAA</text:a></text:p>
        </text:list-item>
        <text:list-item>
          <text:p text:style-name="List_20_1_Content"> <text:a xlink:type="simple" xlink:href="https://docs.sotm-audio.com/doku.php?id=en:shairport" text:style-name="Internet_20_link" text:visited-style-name="Visited_20_Internet_20_Link">Shairport</text:a></text:p>
        </text:list-item>
        <text:list-item>
          <text:p text:style-name="List_20_1_Content_Last"> <text:a xlink:type="simple" xlink:href="https://docs.sotm-audio.com/doku.php?id=en:librespot" text:style-name="Internet_20_link" text:visited-style-name="Visited_20_Internet_20_Link">LibreSpot</text:a></text:p>
        </text:list-item>
      </text:list>
      <text:h text:style-name="Heading_20_3" text:outline-level="3"><text:bookmark-start text:name="__RefHeading___sms-1000sq_services_7"/><text:bookmark-start text:name="sms-1000sq_services"/>sMS-1000SQ services<text:bookmark-end text:name="__RefHeading___sms-1000sq_services_7"/><text:bookmark-end text:name="sms-1000sq_services"/></text:h>
      <text:list text:style-name="List_20_1" text:continue-numbering="false">
        <text:list-item>
          <text:p text:style-name="List_20_1_Content_First"> <text:a xlink:type="simple" xlink:href="https://docs.sotm-audio.com/doku.php?id=en:roon#roon_server" text:style-name="Internet_20_link" text:visited-style-name="Visited_20_Internet_20_Link">Roon Server</text:a></text:p>
        </text:list-item>
        <text:list-item>
          <text:p text:style-name="List_20_1_Content"> <text:a xlink:type="simple" xlink:href="https://docs.sotm-audio.com/doku.php?id=en:squeezelite" text:style-name="Internet_20_link" text:visited-style-name="Visited_20_Internet_20_Link">Squeezelite / Logitech Media Server</text:a></text:p>
        </text:list-item>
        <text:list-item>
          <text:p text:style-name="List_20_1_Content"> <text:a xlink:type="simple" xlink:href="https://docs.sotm-audio.com/doku.php?id=en:mpd" text:style-name="Internet_20_link" text:visited-style-name="Visited_20_Internet_20_Link">MPD / DLNA renderer</text:a></text:p>
        </text:list-item>
        <text:list-item>
          <text:p text:style-name="List_20_1_Content"> <text:a xlink:type="simple" xlink:href="https://docs.sotm-audio.com/doku.php?id=en:hqplayer_naa" text:style-name="Internet_20_link" text:visited-style-name="Visited_20_Internet_20_Link">HQPlayer NAA</text:a></text:p>
        </text:list-item>
        <text:list-item>
          <text:p text:style-name="List_20_1_Content"> <text:a xlink:type="simple" xlink:href="https://docs.sotm-audio.com/doku.php?id=en:shairport" text:style-name="Internet_20_link" text:visited-style-name="Visited_20_Internet_20_Link">Shairport</text:a></text:p>
        </text:list-item>
        <text:list-item>
          <text:p text:style-name="List_20_1_Content"> <text:a xlink:type="simple" xlink:href="https://docs.sotm-audio.com/doku.php?id=en:minimserver" text:style-name="Internet_20_link" text:visited-style-name="Visited_20_Internet_20_Link">MinimServer</text:a></text:p>
        </text:list-item>
        <text:list-item>
          <text:p text:style-name="List_20_1_Content"> <text:a xlink:type="simple" xlink:href="https://docs.sotm-audio.com/doku.php?id=en:librespot" text:style-name="Internet_20_link" text:visited-style-name="Visited_20_Internet_20_Link">LibreSpot</text:a></text:p>
        </text:list-item>
        <text:list-item>
          <text:p text:style-name="List_20_1_Content_Last"> <text:a xlink:type="simple" xlink:href="https://docs.sotm-audio.com/doku.php?id=en:cd_ripping" text:style-name="Internet_20_link" text:visited-style-name="Visited_20_Internet_20_Link">CD Ripping</text:a></text:p>
        </text:list-item>
      </text:list>
      <text:h text:style-name="Heading_20_2" text:outline-level="2"><text:bookmark-start text:name="__RefHeading___eunhasu_usage_8"/><text:bookmark-start text:name="eunhasu_usage"/>Eunhasu usage<text:bookmark-end text:name="__RefHeading___eunhasu_usage_8"/><text:bookmark-end text:name="eunhasu_usage"/></text:h>
      <text:h text:style-name="Heading_20_3" text:outline-level="3"><text:bookmark-start text:name="__RefHeading___connection_9"/><text:bookmark-start text:name="connection"/>Connection<text:bookmark-end text:name="__RefHeading___connection_9"/><text:bookmark-end text:name="connection"/></text:h>
      <text:p text:style-name="Text_20_body">Open the web browser on a PC or smart device and connect to <text:a xlink:type="simple" xlink:href="http://eunhasu" text:style-name="Internet_20_link" text:visited-style-name="Visited_20_Internet_20_Link">http://eunhasu</text:a>. On Apple<text:span text:style-name="sup">®</text:span>  devices, connect to <text:a xlink:type="simple" xlink:href="http://eunhasu.local" text:style-name="Internet_20_link" text:visited-style-name="Visited_20_Internet_20_Link">http://eunhasu.local</text:a>. You can get the Eunhasu device’s IP address or link from <text:a xlink:type="simple" xlink:href="http://sotm-audio.com/my" text:style-name="Internet_20_link" text:visited-style-name="Visited_20_Internet_20_Link">http://sotm-audio.com/my</text:a> if you’re using Android device. It works based on an IPv4 network. If either of the above paths do not make the connection to Eunhasu Web GUI, check the router setup to find out the IP address of your device<text:span text:style-name="sub">(e.g. sMS-200 or sMS-1000SQ)</text:span>. And then enter your device's IP address like <text:a xlink:type="simple" xlink:href="http://xxx.xxx.xxx.xxx" text:style-name="Internet_20_link" text:visited-style-name="Visited_20_Internet_20_Link">http://xxx.xxx.xxx.xxx</text:a> directly into the browser to connect to the Eunhasu Web GUI. If you still can’t access the Eunhasu Web GUI, you will need to check that your network status or power connection is okay. If you connect to Eunhasu Web GUI successfully, you will see the home screen as like the image below.</text:p>
      <text:p text:style-name="Text_20_body"><draw:frame draw:style-name="mediacenter" draw:name="0" text:anchor-type="paragraph" draw:z-index="0" svg:width="15.875cm" svg:height="11.850352112676cm"><draw:image xlink:href="Pictures/ead6020c0e934f2fba8429951dc0bd02.png" xlink:type="simple" xlink:show="embed" xlink:actuate="onLoad"/></draw:frame></text:p>
      <text:h text:style-name="Heading_20_3" text:outline-level="3"><text:bookmark-start text:name="__RefHeading___select_functions_10"/><text:bookmark-start text:name="select_functions"/>Select functions<text:bookmark-end text:name="__RefHeading___select_functions_10"/><text:bookmark-end text:name="select_functions"/></text:h>
      <text:p text:style-name="Text_20_body">To select a function on the Web GUI, mouse over the desired icon and action buttons(   ) will appear. On smart devices, touch the desired player icon and then the action buttons will appear like when using a mouse.</text:p>
      <text:p text:style-name="Text_20_body"><draw:frame draw:style-name="mediacenter" draw:name="1" text:anchor-type="paragraph" draw:z-index="1" svg:width="15.875cm" svg:height="12.232855361596cm"><draw:image xlink:href="Pictures/64759fc7f5b3602abc4e0228a7b65526.png" xlink:type="simple" xlink:show="embed" xlink:actuate="onLoad"/></draw:frame></text:p>
      <text:p text:style-name="Text_20_body">For example, in the case of the Roon Ready service, you can change states to 'Active' by  icon click. <draw:frame draw:style-name="mediacenter" draw:name="2" text:anchor-type="paragraph" draw:z-index="2" svg:width="6.7204166666667cm" svg:height="6.7204166666667cm"><draw:image xlink:href="Pictures/0425150b9ee60ab438b68365b9cd6467.png" xlink:type="simple" xlink:show="embed" xlink:actuate="onLoad"/></draw:frame></text:p>
      <text:p text:style-name="Text_20_body">'Active' states. Not only Roon Ready service but other services have a similar screen. <draw:frame draw:style-name="mediacenter" draw:name="3" text:anchor-type="paragraph" draw:z-index="3" svg:width="6.7204166666667cm" svg:height="6.7204166666667cm"><draw:image xlink:href="Pictures/5f259697f4b5c634d1d8403d5e018897.pn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 If you're facing an abnormal states screen or a continuous loading animation, please reload the page.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 Screenshots may be different because new services and features are occasionally added.</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 One of the controller apps should be tested and chosen per the chosen function/service for proper use.</text:p>
          </table:table-cell>
        </table:table-row>
      </table:table>
      <text:h text:style-name="Heading_20_3" text:outline-level="3"><text:bookmark-start text:name="__RefHeading___system_setup_11"/><text:bookmark-start text:name="system_setup"/>System setup<text:bookmark-end text:name="__RefHeading___system_setup_11"/><text:bookmark-end text:name="system_setup"/></text:h>
      <text:p text:style-name="Text_20_body">Here you can change the system name and background image, setup wifi, adjust library settings, perform a system upgrade, reboot or power off.</text:p>
      <text:h text:style-name="Heading_20_4" text:outline-level="4"><text:bookmark-start text:name="__RefHeading___change_general_config_12"/><text:bookmark-start text:name="change_general_config"/>Change general config<text:bookmark-end text:name="__RefHeading___change_general_config_12"/><text:bookmark-end text:name="change_general_config"/></text:h>
      <text:p text:style-name="Text_20_body"><draw:frame draw:style-name="mediacenter" draw:name="4" text:anchor-type="paragraph" draw:z-index="4" svg:width="15.875cm" svg:height="11.850352112676cm"><draw:image xlink:href="Pictures/fcc7e499261978bcd604c01b088accf0.png" xlink:type="simple" xlink:show="embed" xlink:actuate="onLoad"/></draw:frame></text:p>
      <text:list text:style-name="List_20_1" text:continue-numbering="false">
        <text:list-item>
          <text:p text:style-name="List_20_1_Content_First"> <text:span text:style-name="Strong_20_Emphasis">Host name</text:span>: The name of the sMS-200 which appears on the network. If you use multiple Eunhasu-enabled device on the network, you will need to use a different host name for each device. English only and no spaces are allowed for the name.</text:p>
        </text:list-item>
        <text:list-item>
          <text:p text:style-name="List_20_1_Content"> <text:span text:style-name="Strong_20_Emphasis">Workgroup</text:span>: A workgroup name for shared folders on the network, normally “WORKGOUP” is used, but can change if required. English only and no spaces are allowed for the name.</text:p>
        </text:list-item>
        <text:list-item>
          <text:p text:style-name="List_20_1_Content_Last"> <text:span text:style-name="Strong_20_Emphasis">IP</text:span>: Dynamic and static IP settings.</text:p>
        </text:list-item>
      </text:list>
      <text:p text:style-name="Text_20_body"><draw:frame draw:style-name="mediacenter" draw:name="5" text:anchor-type="paragraph" draw:z-index="5" svg:width="15.875cm" svg:height="11.850352112676cm"><draw:image xlink:href="Pictures/ccda28412a29601802c53b37824b75f3.png" xlink:type="simple" xlink:show="embed" xlink:actuate="onLoad"/></draw:frame></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Do not forget the static IP address. If you forgot the static IP address, please use the following instructions.
</text:p>
            <text:list text:style-name="Numbering_20_1" text:continue-numbering="false">
              <text:list-item>
                <text:p text:style-name="Numbering_20_1_Content_First">  connect the lan cable to the device.</text:p>
              </text:list-item>
              <text:list-item>
                <text:p text:style-name="Numbering_20_1_Content">  boot the device.</text:p>
              </text:list-item>
              <text:list-item>
                <text:p text:style-name="Numbering_20_1_Content">  disconnect the lan cable and re-connect the lan cable within 5 minutes.</text:p>
              </text:list-item>
              <text:list-item>
                <text:p text:style-name="Numbering_20_1_Content">  then, the static IP address information would be removed and changed to DHCP.</text:p>
              </text:list-item>
              <text:list-item>
                <text:p text:style-name="Numbering_20_1_Content_Last">  reboot the device.</text:p>
              </text:list-item>
            </text:list>
            <text:p text:style-name="Text_20_body">If the above instruction won’t work, <text:a xlink:type="simple" xlink:href="https://docs.sotm-audio.com/doku.php?id=en:eunhasu:burn_sdcard_image" text:style-name="Internet_20_link" text:visited-style-name="Visited_20_Internet_20_Link">reburn the micro SD card</text:a> to reset.</text:p>
          </table:table-cell>
        </table:table-row>
      </table:table>
      <text:list text:style-name="List_20_1" text:continue-numbering="false">
        <text:list-item>
          <text:p text:style-name="List_20_1_Content_First"> <text:span text:style-name="Strong_20_Emphasis">Save &amp; Reboot system</text:span>: Save the information and reboot the product.</text:p>
        </text:list-item>
        <text:list-item>
          <text:p text:style-name="List_20_1_Content_Last"> <text:span text:style-name="Strong_20_Emphasis">Cancel</text:span>: Go back to the home screen.</text:p>
        </text:list-item>
      </text:list>
      <text:h text:style-name="Heading_20_4" text:outline-level="4"><text:bookmark-start text:name="__RefHeading___cpu_frequency_feature_13"/><text:bookmark-start text:name="cpu_frequency_feature"/>CPU frequency feature<text:bookmark-end text:name="__RefHeading___cpu_frequency_feature_13"/><text:bookmark-end text:name="cpu_frequency_feature"/></text:h>
      <text:p text:style-name="Text_20_body">This feature works for sMS-200, sMS-200ultra and sMB-Q370 from the Eunhasu firmware version no.5.51. The sMS-1000SQ can be supportive as well by enabling SpeedStep feature in the BIOS mode, refer to the image below.
<draw:frame draw:style-name="media" draw:name="6" text:anchor-type="as-char" draw:z-index="6" svg:width="15.875cm" svg:height="7.7170138888889cm"><draw:image xlink:href="Pictures/5560eb8226dc2b29a6f8790cad88c9fc.jpeg" xlink:type="simple" xlink:show="embed" xlink:actuate="onLoad"/></draw:frame></text:p>
      <text:p text:style-name="Text_20_body">If the device is not supportive to use CPU frequency feature, this feature will be auto-disabled from the Eunhasu firmware version no.5.51.</text:p>
      <text:h text:style-name="Heading_20_4" text:outline-level="4"><text:bookmark-start text:name="__RefHeading___change_background_14"/><text:bookmark-start text:name="change_background"/>Change background<text:bookmark-end text:name="__RefHeading___change_background_14"/><text:bookmark-end text:name="change_background"/></text:h>
      <text:p text:style-name="Text_20_body">To change background, only jpeg and png formats are allowed. If it's not applied after uploading a file, that could be caused by web browser cache feature. Plase reload the page.</text:p>
      <text:p text:style-name="Text_20_body"><draw:frame draw:style-name="mediacenter" draw:name="7" text:anchor-type="paragraph" draw:z-index="7" svg:width="15.875cm" svg:height="9.185534591195cm"><draw:image xlink:href="Pictures/defc656a0bdd72bd6d3d9250c4e4e9a2.png" xlink:type="simple" xlink:show="embed" xlink:actuate="onLoad"/></draw:frame></text:p>
      <text:h text:style-name="Heading_20_4" text:outline-level="4"><text:bookmark-start text:name="__RefHeading___wifi_setup_15"/><text:bookmark-start text:name="wifi_setup"/>Wifi setup<text:bookmark-end text:name="__RefHeading___wifi_setup_15"/><text:bookmark-end text:name="wifi_setup"/></text:h>
      <text:p text:style-name="Text_20_body">Please refer to <text:a xlink:type="simple" xlink:href="https://docs.sotm-audio.com/doku.php?id=en:how_to_use_wifi_in_eunhasu" text:style-name="Internet_20_link" text:visited-style-name="Visited_20_Internet_20_Link">how_to_use_wifi_in_eunhasu</text:a> page.</text:p>
      <text:h text:style-name="Heading_20_3" text:outline-level="3"><text:bookmark-start text:name="__RefHeading___library_setup_16"/><text:bookmark-start text:name="library_setup"/>Library setup<text:bookmark-end text:name="__RefHeading___library_setup_16"/><text:bookmark-end text:name="library_setup"/></text:h>
      <text:p text:style-name="Text_20_body">Set up the path for the network library and enable the USB storage device to use.</text:p>
      <text:p text:style-name="Text_20_body"><draw:frame draw:style-name="mediacenter" draw:name="8" text:anchor-type="paragraph" draw:z-index="8" svg:width="15.875cm" svg:height="11.365903755869cm"><draw:image xlink:href="Pictures/8f137417897598c9b3ed9b1a1e4236f0.png" xlink:type="simple" xlink:show="embed" xlink:actuate="onLoad"/></draw:frame></text:p>
      <text:list text:style-name="List_20_1" text:continue-numbering="false">
        <text:list-item>
          <text:p text:style-name="List_20_1_Content_First"> <text:span text:style-name="Strong_20_Emphasis">NAME</text:span>: A library folder name appearing on Logitech Media Server or MPD. Only English, no spaces or numbers.</text:p>
        </text:list-item>
        <text:list-item>
          <text:p text:style-name="List_20_1_Content"> <text:span text:style-name="Strong_20_Emphasis">PATH</text:span>: A network sharing folder path. The path should be formatted like the screen shot.</text:p>
        </text:list-item>
        <text:list-item>
          <text:p text:style-name="List_20_1_Content"> <text:span text:style-name="Strong_20_Emphasis">ID</text:span>: Enter an ID if it is required to access the network sharing folder.</text:p>
        </text:list-item>
        <text:list-item>
          <text:p text:style-name="List_20_1_Content"> <text:span text:style-name="Strong_20_Emphasis">PW</text:span>: Enter a password if it is required to access the network sharing folder.</text:p>
        </text:list-item>
        <text:list-item>
          <text:p text:style-name="List_20_1_Content"> <text:span text:style-name="Strong_20_Emphasis">Save &amp; Use</text:span>: Save the information you entered and use it.</text:p>
        </text:list-item>
        <text:list-item>
          <text:p text:style-name="List_20_1_Content"> <text:span text:style-name="Strong_20_Emphasis">Save</text:span>: Save the information you entered but not use it.</text:p>
        </text:list-item>
        <text:list-item>
          <text:p text:style-name="List_20_1_Content"> <text:span text:style-name="Strong_20_Emphasis">Remove</text:span>: Remove the information you entered.</text:p>
        </text:list-item>
        <text:list-item>
          <text:p text:style-name="List_20_1_Content"> <text:span text:style-name="Strong_20_Emphasis">Automatic USB storage mount</text:span>: Enable or disable the USB storage device, up to 2 USB storage devices can be used.</text:p>
          <text:list text:style-name="List_20_1">
            <text:list-item>
              <text:p text:style-name="List_20_1_Content"> Check 'Automatic USB storage mount' to be enabled. The USB storage device will be auto-recognized and assign as the music folder on Logitech Media Server or MPD as the USB1 or USB2 folder.</text:p>
            </text:list-item>
          </text:list>
        </text:list-item>
        <text:list-item>
          <text:p text:style-name="List_20_1_Content"> <text:span text:style-name="Strong_20_Emphasis">Sync mode mount</text:span>: Enable or disable sync mode when storage is mounted.</text:p>
          <text:list text:style-name="List_20_1">
            <text:list-item>
              <text:p text:style-name="List_20_1_Content"> Check 'Sync mode mount' to be enabled, the USB storage device will be mounted as sync mode. It is synchronous attachment which makes files in the storage more safety but might be slow system.</text:p>
            </text:list-item>
          </text:list>
        </text:list-item>
        <text:list-item>
          <text:p text:style-name="List_20_1_Content"> <text:span text:style-name="Strong_20_Emphasis">Save changes</text:span>: Save the new or modified information you entered.</text:p>
        </text:list-item>
        <text:list-item>
          <text:p text:style-name="List_20_1_Content_Last"> <text:span text:style-name="Strong_20_Emphasis">Cancel</text:span>: Go back to the home screen.</text:p>
        </text:list-item>
      </text:list>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The new network share folder information can be added after saving the current entered information. Eunhasu only supports SMB protocol with no-spaced-path name</text:p>
          </table:table-cell>
        </table:table-row>
      </table:table>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list text:style-name="Numbering_20_1" text:continue-numbering="false">
              <text:list-item>
                <text:p text:style-name="Numbering_20_1_Content_First"> Do not mount Eunhasu itself recursively. It makes system operation slow because music files would be duplicated during the making of the library. e.g.) /eunhasu/music/USB1 ✘</text:p>
              </text:list-item>
              <text:list-item>
                <text:p text:style-name="Numbering_20_1_Content_Last"> In case of sMS-1000SQ, do not mount the same point with RoonServer. That makes the Roon library unavailable.</text:p>
              </text:list-item>
            </text:list>
          </table:table-cell>
        </table:table-row>
      </table:table>
      <text:list text:style-name="List_20_1" text:continue-numbering="false">
        <text:list-item>
          <text:p text:style-name="LastListParagraph_List_20_1_Content_First"> An external USB storage device in exFAT format is supportive from Eunhasu V0.2.7. And multi partitions cannot be mounted normally, we recommend connecting a 1 partition USB storage device.</text:p>
        </text:list-item>
      </text:list>
      <text:h text:style-name="Heading_20_3" text:outline-level="3"><text:bookmark-start text:name="__RefHeading___access_eunhasu_folder_17"/><text:bookmark-start text:name="access_eunhasu_folder"/>Access Eunhasu folder<text:bookmark-end text:name="__RefHeading___access_eunhasu_folder_17"/><text:bookmark-end text:name="access_eunhasu_folder"/></text:h>
      <text:h text:style-name="Heading_20_4" text:outline-level="4"><text:bookmark-start text:name="__RefHeading___windows_18"/><text:bookmark-start text:name="windows"/>Windows<text:bookmark-end text:name="__RefHeading___windows_18"/><text:bookmark-end text:name="windows"/></text:h>
      <text:p text:style-name="Text_20_body">You can access the Eunhasu share folder to manage music files. Select 'EUNHASU' in the 'Network' part of Explorer. If you have serveral Eunhasu-enabled devices, please change system name because it could cause conflict in the network.</text:p>
      <text:p text:style-name="Text_20_body"><draw:frame draw:style-name="mediacenter" draw:name="9" text:anchor-type="paragraph" draw:z-index="9" svg:width="15.875cm" svg:height="10.014497878359cm"><draw:image xlink:href="Pictures/d2727566100a5682f7be2b7c25f52caf.png" xlink:type="simple" xlink:show="embed" xlink:actuate="onLoad"/></draw:frame></text:p>
      <text:p text:style-name="Text_20_body">You can access by the direct path, \\EUNHASU\mwdata\music<draw:frame draw:style-name="mediacenter" draw:name="10" text:anchor-type="paragraph" draw:z-index="10" svg:width="15.875cm" svg:height="10.014497878359cm"><draw:image xlink:href="Pictures/c79dae61ddbd5b645ef57e5291b0ada9.png" xlink:type="simple" xlink:show="embed" xlink:actuate="onLoad"/></draw:frame></text:p>
      <text:p text:style-name="Text_20_body">The image below shows the screen after you enter 'mwdata'. ;mwdata' is a name of share folder in Eunhasu. <draw:frame draw:style-name="mediacenter" draw:name="11" text:anchor-type="paragraph" draw:z-index="11" svg:width="15.875cm" svg:height="10.014497878359cm"><draw:image xlink:href="Pictures/a5252b1a9530c6aff3c61faed64f923e.png" xlink:type="simple" xlink:show="embed" xlink:actuate="onLoad"/></draw:frame></text:p>
      <text:p text:style-name="Text_20_body">If you want to copy files into the sMS-1000SQ music directory, drag and drop files to the path, \\EUNHASU\mwdata\music, like the screen shot below:</text:p>
      <text:p text:style-name="Text_20_body"><draw:frame draw:style-name="mediacenter" draw:name="12" text:anchor-type="paragraph" draw:z-index="12" svg:width="15.875cm" svg:height="10.014497878359cm"><draw:image xlink:href="Pictures/c8d979c8888318f59f6aad1b3fd68ee3.png" xlink:type="simple" xlink:show="embed" xlink:actuate="onLoad"/></draw:frame>If you want to copy files into the sMS-1000SQ music directory which has the additional internal storage drive installed, drag and drop files to the path, \\EUNHASU\mwdata\music\HDD1</text:p>
      <text:p text:style-name="Text_20_body">If you want to check the music files in the external USB storage drive connected into sMS-1000SQ, please check the path, \\EUNHASU\mwdata\music\USB1</text:p>
      <text:h text:style-name="Heading_20_4" text:outline-level="4"><text:bookmark-start text:name="__RefHeading___mac_os_19"/><text:bookmark-start text:name="mac_os"/>Mac OS<text:bookmark-end text:name="__RefHeading___mac_os_19"/><text:bookmark-end text:name="mac_os"/></text:h>
      <text:p text:style-name="Text_20_body">You can access Eunhasu share folder by Finder. Please connect as 'Guest' id to access.</text:p>
      <text:p text:style-name="Text_20_body"><draw:frame draw:style-name="mediacenter" draw:name="13" text:anchor-type="paragraph" draw:z-index="13" svg:width="15.875cm" svg:height="9.7646226415094cm"><draw:image xlink:href="Pictures/54752d25c9d68abd4a4e72b065c67e8f.png" xlink:type="simple" xlink:show="embed" xlink:actuate="onLoad"/></draw:frame><draw:frame draw:style-name="mediacenter" draw:name="14" text:anchor-type="paragraph" draw:z-index="14" svg:width="15.875cm" svg:height="9.7646226415094cm"><draw:image xlink:href="Pictures/7019dedd7a40ba0d728fa6c5a392b754.png" xlink:type="simple" xlink:show="embed" xlink:actuate="onLoad"/></draw:frame></text:p>
      <text:h text:style-name="Heading_20_3" text:outline-level="3"><text:bookmark-start text:name="__RefHeading___system_upgrade_20"/><text:bookmark-start text:name="system_upgrade"/>System upgrade<text:bookmark-end text:name="__RefHeading___system_upgrade_20"/><text:bookmark-end text:name="system_upgrade"/></text:h>
      <text:p text:style-name="Text_20_body">Upgrade your system.</text:p>
      <text:p text:style-name="Text_20_body"><draw:frame draw:style-name="mediacenter" draw:name="15" text:anchor-type="paragraph" draw:z-index="15" svg:width="15.875cm" svg:height="10.870381289308cm"><draw:image xlink:href="Pictures/f244e36e4685269a5c23af840ff9d9c1.png" xlink:type="simple" xlink:show="embed" xlink:actuate="onLoad"/></draw:frame></text:p>
      <text:list text:style-name="List_20_1" text:continue-numbering="false">
        <text:list-item>
          <text:p text:style-name="List_20_1_Content_First"> Upgrade now: It stops all services and upgrade the software.</text:p>
        </text:list-item>
        <text:list-item>
          <text:p text:style-name="List_20_1_Content_Last"> Cancel: Go back to the home screen.</text:p>
        </text:list-item>
      </text:list>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list text:style-name="List_20_1" text:continue-numbering="false">
              <text:list-item>
                <text:p text:style-name="List_20_1_Content_First"> The upgrade may require a long time, the power should be on while upgrading. You have to follow <text:span text:style-name="Strong_20_Emphasis"><text:a xlink:type="simple" xlink:href="https://docs.sotm-audio.com/doku.php?id=en:eunhasu:burn_sdcard_image" text:style-name="Internet_20_link" text:visited-style-name="Visited_20_Internet_20_Link">recovery </text:a></text:span> <text:span text:style-name="Strong_20_Emphasis"><text:a xlink:type="simple" xlink:href="https://docs.sotm-audio.com/doku.php?id=en:eunhasu:burn_sdcard_image" text:style-name="Internet_20_link" text:visited-style-name="Visited_20_Internet_20_Link">instruction</text:a></text:span>if the upgrade failed by forced power off or non-system environment.</text:p>
              </text:list-item>
              <text:list-item>
                <text:p text:style-name="List_20_1_Content_Last"> To safe your data, please remove your attached storage before starting the upgrade .</text:p>
              </text:list-item>
            </text:list>
          </table:table-cell>
        </table:table-row>
      </table:table>
      <text:p text:style-name="Text_20_body">The progress bar of the upgrading would be shown when the upgrade starts. <draw:frame draw:style-name="mediacenter" draw:name="16" text:anchor-type="paragraph" draw:z-index="16" svg:width="15.875cm" svg:height="10.870381289308cm"><draw:image xlink:href="Pictures/9f0cc39c73df435792470c47a159c19f.png" xlink:type="simple" xlink:show="embed" xlink:actuate="onLoad"/></draw:frame></text:p>
      <text:p text:style-name="Text_20_body">If an upgrade is available, the yellow icon shows up at right of “System Setup”. <draw:frame draw:style-name="mediacenter" draw:name="17" text:anchor-type="paragraph" draw:z-index="17" svg:width="6.8791666666667cm" svg:height="6.0854166666667cm"><draw:image xlink:href="Pictures/43d92a902bb60917975dc74f9a19e848.png" xlink:type="simple" xlink:show="embed" xlink:actuate="onLoad"/></draw:frame></text:p>
      <text:p text:style-name="Text_20_body">If there is a mandatory upgrade, Eunhasu shows a pop-up window to notify. <draw:frame draw:style-name="mediacenter" draw:name="18" text:anchor-type="paragraph" draw:z-index="18" svg:width="15.875cm" svg:height="12.232855361596cm"><draw:image xlink:href="Pictures/3477a55051af389a6a5015b42c2683a6.png" xlink:type="simple" xlink:show="embed" xlink:actuate="onLoad"/></draw:frame></text:p>
      <text:h text:style-name="Heading_20_3" text:outline-level="3"><text:bookmark-start text:name="__RefHeading___reboot_and_power_off_21"/><text:bookmark-start text:name="reboot_and_power_off"/>Reboot and power off<text:bookmark-end text:name="__RefHeading___reboot_and_power_off_21"/><text:bookmark-end text:name="reboot_and_power_off"/></text:h>
      <text:p text:style-name="Text_20_body">Reboot and power off system.</text:p>
      <text:p text:style-name="Text_20_body">Reboot will take 2~3 mins. It depends on device settings like connection storage or other accessories. <draw:frame draw:style-name="mediacenter" draw:name="19" text:anchor-type="paragraph" draw:z-index="19" svg:width="15.875cm" svg:height="11.788243348983cm"><draw:image xlink:href="Pictures/4e1d8811cd1e977303a6550d7e8984c8.png" xlink:type="simple" xlink:show="embed" xlink:actuate="onLoad"/></draw:frame></text:p>
      <text:p text:style-name="Text_20_body">'power off' will not work immediately. It takes a few seconds. If you unplug the power cord, your storage device might be damaged. Please use the 'power off' function when you need to power off the device. <draw:frame draw:style-name="mediacenter" draw:name="20" text:anchor-type="paragraph" draw:z-index="20" svg:width="15.875cm" svg:height="11.788243348983cm"><draw:image xlink:href="Pictures/669e63982c5a0690bf5f57f90de243f4.png" xlink:type="simple" xlink:show="embed" xlink:actuate="onLoad"/></draw:frame></text:p>
      <text:h text:style-name="Heading_20_2" text:outline-level="2"><text:bookmark-start text:name="__RefHeading___precautionary_statement_22"/><text:bookmark-start text:name="precautionary_statement"/>Precautionary statement<text:bookmark-end text:name="__RefHeading___precautionary_statement_22"/><text:bookmark-end text:name="precautionary_statement"/></text:h>
      <table:table table:style-name="Table">
        <table:table-column table:style-name="odt_auto_style_table_column_8_1"/>
        <table:table-column table:style-name="odt_auto_style_table_column_8_2"/>
        <table:table-row>
          <table:table-cell office:value-type="string" table:style-name="tablecell"/>
          <table:table-cell office:value-type="string" table:style-name="tablecell">
            <text:list text:style-name="List_20_1" text:continue-numbering="false">
              <text:list-item>
                <text:p text:style-name="List_20_1_Content_First"> Eunhasu-enabled devices (e.g. sMS-200 or sMS-1000SQ) and control devices such as PC or smart device must be connected to the same local network.</text:p>
              </text:list-item>
              <text:list-item>
                <text:p text:style-name="List_20_1_Content"> Check the USB connection before using the unit.</text:p>
              </text:list-item>
              <text:list-item>
                <text:p text:style-name="List_20_1_Content"> When using an external storage device, we recommend using an external hard drive which is powered separately. </text:p>
              </text:list-item>
              <text:list-item>
                <text:p text:style-name="List_20_1_Content"> For stability, we recommend using an externally powered USB storage device and upto 2TB external storage. In our test case, a 4TB storage is working. However, for the stable operation, recommend using up to the 2TB storage.</text:p>
              </text:list-item>
              <text:list-item>
                <text:p text:style-name="List_20_1_Content"> An external HDD should be one partition and NTFS or FAT filesystems are recommended.</text:p>
              </text:list-item>
              <text:list-item>
                <text:p text:style-name="List_20_1_Content"> We recommend using only one of the USB ports. If you use several USB ports at the same time, sound quality may be degraded.</text:p>
              </text:list-item>
              <text:list-item>
                <text:p text:style-name="List_20_1_Content"> Eunhasu may not work on an IPv6 network. It was developed and tested in an IPv4 network environment.</text:p>
              </text:list-item>
              <text:list-item>
                <text:p text:style-name="List_20_1_Content"> If the mwdata folder space is 100% full, the main system will be in an abnormal state and will not operate normally. External USB storage devices are not applicable.</text:p>
              </text:list-item>
              <text:list-item>
                <text:p text:style-name="List_20_1_Content_Last"> An external USB storage device can be used in the Squeezelite or MPD/DLNA feature.</text:p>
              </text:list-item>
            </text:list>
          </table:table-cell>
        </table:table-row>
      </table:table>
      <text:h text:style-name="Heading_20_2" text:outline-level="2"><text:bookmark-start text:name="__RefHeading___additional_tips_23"/><text:bookmark-start text:name="additional_tips"/>Additional tips<text:bookmark-end text:name="__RefHeading___additional_tips_23"/><text:bookmark-end text:name="additional_tips"/></text:h>
      <text:h text:style-name="Heading_20_3" text:outline-level="3"><text:bookmark-start text:name="__RefHeading___direct_connection_for_windows_24"/><text:bookmark-start text:name="direct_connection_for_windows"/>Direct connection for Windows<text:bookmark-end text:name="__RefHeading___direct_connection_for_windows_24"/><text:bookmark-end text:name="direct_connection_for_windows"/></text:h>
      <text:list text:style-name="List_20_1" text:continue-numbering="false">
        <text:list-item>
          <text:p text:style-name="List_20_1_Content_First"> <text:a xlink:type="simple" xlink:href="https://docs.sotm-audio.com/doku.php?id=en:kb:dhcp_server_for_windows" text:style-name="Internet_20_link" text:visited-style-name="Visited_20_Internet_20_Link">dhcp_server_for_windows</text:a></text:p>
        </text:list-item>
        <text:list-item>
          <text:p text:style-name="List_20_1_Content_Last"> <text:a xlink:type="simple" xlink:href="https://docs.sotm-audio.com/doku.php?id=en:kb:direct_connection" text:style-name="Internet_20_link" text:visited-style-name="Visited_20_Internet_20_Link">direct_connection</text:a></text:p>
        </text:list-item>
      </text:list>
      <text:h text:style-name="Heading_20_3" text:outline-level="3"><text:bookmark-start text:name="__RefHeading___file_tag_encoding_and_display_issues_25"/><text:bookmark-start text:name="file_tag_encoding_and_display_issues"/>File Tag Encoding and Display Issues<text:bookmark-end text:name="__RefHeading___file_tag_encoding_and_display_issues_25"/><text:bookmark-end text:name="file_tag_encoding_and_display_issues"/></text:h>
      <text:p text:style-name="Text_20_body"><text:a xlink:type="simple" xlink:href="https://kb.roonlabs.com/FAQ:Some_characters_are_not_displaying_properly" text:style-name="Internet_20_link" text:visited-style-name="Visited_20_Internet_20_Link">https://kb.roonlabs.com/FAQ:Some_characters_are_not_displaying_properly</text:a></text:p>
      <text:h text:style-name="Heading_20_3" text:outline-level="3"><text:bookmark-start text:name="__RefHeading___re-burning_sd_card_26"/><text:bookmark-start text:name="re-burning_sd_card"/>Re-burning SD Card<text:bookmark-end text:name="__RefHeading___re-burning_sd_card_26"/><text:bookmark-end text:name="re-burning_sd_card"/></text:h>
      <text:p text:style-name="Text_20_body">Only for sMS-200(or sMS-200ultra), to initialize whole system.</text:p>
      <text:list text:style-name="List_20_1" text:continue-numbering="false">
        <text:list-item>
          <text:p text:style-name="LastListParagraph_List_20_1_Content_First"> <text:a xlink:type="simple" xlink:href="https://docs.sotm-audio.com/doku.php?id=en:eunhasu:burn_sdcard_image" text:style-name="Internet_20_link" text:visited-style-name="Visited_20_Internet_20_Link">Burning mSD card image</text:a></text:p>
        </text:list-item>
      </text:list>
      <text:h text:style-name="Heading_20_3" text:outline-level="3"><text:bookmark-start text:name="__RefHeading___installing_eunhasu_x86_for_sms-1000sq_27"/><text:bookmark-start text:name="installing_eunhasu_x86_for_sms-1000sq"/>Installing Eunhasu_x86 for sMS-1000SQ<text:bookmark-end text:name="__RefHeading___installing_eunhasu_x86_for_sms-1000sq_27"/><text:bookmark-end text:name="installing_eunhasu_x86_for_sms-1000sq"/></text:h>
      <text:p text:style-name="Text_20_body">Only for sMS-1000SQ, to initialize whole system.</text:p>
      <text:list text:style-name="List_20_1" text:continue-numbering="false">
        <text:list-item>
          <text:p text:style-name="LastListParagraph_List_20_1_Content_First"> <text:a xlink:type="simple" xlink:href="https://docs.sotm-audio.com/doku.php?id=en:eunhasu:installing_x86" text:style-name="Internet_20_link" text:visited-style-name="Visited_20_Internet_20_Link">Installing Eunhasu x86</text:a></text:p>
        </text:list-item>
      </text:list>
      <text:h text:style-name="Heading_20_3" text:outline-level="3"><text:bookmark-start text:name="__RefHeading___ickstream_in_lms_not_supported_since_may_2019_28"/><text:bookmark-start text:name="ickstream_in_lms_not_supported_since_may_2019"/>IckStream in LMS (not supported since May 2019)<text:bookmark-end text:name="__RefHeading___ickstream_in_lms_not_supported_since_may_2019_28"/><text:bookmark-end text:name="ickstream_in_lms_not_supported_since_may_2019"/></text:h>
      <text:list text:style-name="List_20_1" text:continue-numbering="false">
        <text:list-item>
          <text:p text:style-name="LastListParagraph_List_20_1_Content_First"> <text:a xlink:type="simple" xlink:href="https://docs.sotm-audio.com/doku.php?id=en:how_to_install_ickstream_app_in_lms" text:style-name="Internet_20_link" text:visited-style-name="Visited_20_Internet_20_Link">how_to_install_ickstream_app_in_lms</text:a></text:p>
        </text:list-item>
      </text:list>
      <table:table table:style-name="Table">
        <table:table-column table:style-name="odt_auto_style_table_column_9_1"/>
        <table:table-column table:style-name="odt_auto_style_table_column_9_2"/>
        <table:table-row>
          <table:table-cell office:value-type="string" table:style-name="tablecell"/>
          <table:table-cell office:value-type="string" table:style-name="tablecell">
            <text:p text:style-name="tablealignleft">LMS should be restarted when you reboot Eunhasu because IckStream plugin could not get the login information just after the reboot.</text:p>
          </table:table-cell>
        </table:table-row>
      </table:table>
      <text:h text:style-name="Heading_20_2" text:outline-level="2"><text:bookmark-start text:name="__RefHeading___additional_information_29"/><text:bookmark-start text:name="additional_information"/>Additional information<text:bookmark-end text:name="__RefHeading___additional_information_29"/><text:bookmark-end text:name="additional_information"/></text:h>
      <text:h text:style-name="Heading_20_3" text:outline-level="3"><text:bookmark-start text:name="__RefHeading___supported_native_dsd_dac_list_30"/><text:bookmark-start text:name="supported_native_dsd_dac_list"/>Supported Native DSD DAC list<text:bookmark-end text:name="__RefHeading___supported_native_dsd_dac_list_30"/><text:bookmark-end text:name="supported_native_dsd_dac_list"/></text:h>
      <text:p text:style-name="Text_20_body">Below chart is the Native DSD DAC list supported in Eunhasu.</text:p>
      <table:table table:style-name="Table">
        <table:table-column/>
        <table:table-column/>
        <table:table-row>
          <table:table-cell office:value-type="string" table:style-name="tableheader">
            <text:p text:style-name="Table_20_Heading"> Model                                                </text:p>
          </table:table-cell>
          <table:table-cell office:value-type="string" table:style-name="tableheader">
            <text:p text:style-name="Table_20_Heading"> USB ID                 </text:p>
          </table:table-cell>
        </table:table-row>
        <table:table-row>
          <table:table-cell office:value-type="string" table:style-name="tablecell">
            <text:p text:style-name="tablealignleft"> Playback Designs                                     </text:p>
          </table:table-cell>
          <table:table-cell office:value-type="string" table:style-name="tablecell">
            <text:p text:style-name="tablealignleft"> 0x23ba                 </text:p>
          </table:table-cell>
        </table:table-row>
        <table:table-row>
          <table:table-cell office:value-type="string" table:style-name="tablecell">
            <text:p text:style-name="tablealignleft"> AURALiC VEGA                                         </text:p>
          </table:table-cell>
          <table:table-cell office:value-type="string" table:style-name="tablecell">
            <text:p text:style-name="tablealignleft"> 0x1511, 0x0037         </text:p>
          </table:table-cell>
        </table:table-row>
        <table:table-row>
          <table:table-cell office:value-type="string" table:style-name="tablecell">
            <text:p text:style-name="tablealignleft"> Wyred 4 Sound DAC-2 DSD                              </text:p>
          </table:table-cell>
          <table:table-cell office:value-type="string" table:style-name="tablecell">
            <text:p text:style-name="tablealignleft"> 0x20b1, 0x0002         </text:p>
          </table:table-cell>
        </table:table-row>
        <table:table-row>
          <table:table-cell office:value-type="string" table:style-name="tablecell">
            <text:p text:style-name="tablealignleft"> iFi Audio micro/nano iDSD                            </text:p>
          </table:table-cell>
          <table:table-cell office:value-type="string" table:style-name="tablecell">
            <text:p text:style-name="tablealignleft"> 0x20b1, 0x3008         </text:p>
          </table:table-cell>
        </table:table-row>
        <table:table-row>
          <table:table-cell office:value-type="string" table:style-name="tablecell">
            <text:p text:style-name="tablealignleft"> Matrix Audio X-Sabre                                 </text:p>
          </table:table-cell>
          <table:table-cell office:value-type="string" table:style-name="tablecell">
            <text:p text:style-name="tablealignleft"> 0x20b1, 0x2008         </text:p>
          </table:table-cell>
        </table:table-row>
        <table:table-row>
          <table:table-cell office:value-type="string" table:style-name="tablecell">
            <text:p text:style-name="tablealignleft"> Matrix Audio Quattro II                              </text:p>
          </table:table-cell>
          <table:table-cell office:value-type="string" table:style-name="tablecell">
            <text:p text:style-name="tablealignleft"> 0x20b1, 0x302a         </text:p>
          </table:table-cell>
        </table:table-row>
        <table:table-row>
          <table:table-cell office:value-type="string" table:style-name="tablecell">
            <text:p text:style-name="tablealignleft"> Matrix Audio Mini-i Pro                              </text:p>
          </table:table-cell>
          <table:table-cell office:value-type="string" table:style-name="tablecell">
            <text:p text:style-name="tablealignleft"> 0x20b1, 0x300a         </text:p>
          </table:table-cell>
        </table:table-row>
        <table:table-row>
          <table:table-cell office:value-type="string" table:style-name="tablecell">
            <text:p text:style-name="tablealignleft"> Matrix Audio X-SPDIF 2                               </text:p>
          </table:table-cell>
          <table:table-cell office:value-type="string" table:style-name="tablecell">
            <text:p text:style-name="tablealignleft"> 0x20b1, 0x2004         </text:p>
          </table:table-cell>
        </table:table-row>
        <table:table-row>
          <table:table-cell office:value-type="string" table:style-name="tablecell">
            <text:p text:style-name="tablealignleft"> Pro-Ject Pre Box S2 Digital                          </text:p>
          </table:table-cell>
          <table:table-cell office:value-type="string" table:style-name="tablecell">
            <text:p text:style-name="tablealignleft"> 0x2772, 0x0230         </text:p>
          </table:table-cell>
        </table:table-row>
        <table:table-row>
          <table:table-cell office:value-type="string" table:style-name="tablecell">
            <text:p text:style-name="tablealignleft"> OPPO HA-1                                            </text:p>
          </table:table-cell>
          <table:table-cell office:value-type="string" table:style-name="tablecell">
            <text:p text:style-name="tablealignleft"> 0x22d9, 0x0416         </text:p>
          </table:table-cell>
        </table:table-row>
        <table:table-row>
          <table:table-cell office:value-type="string" table:style-name="tablecell">
            <text:p text:style-name="tablealignleft"> LH Labs Geek Out 1V5                                 </text:p>
          </table:table-cell>
          <table:table-cell office:value-type="string" table:style-name="tablecell">
            <text:p text:style-name="tablealignleft"> 0x2522, 0x0007         </text:p>
          </table:table-cell>
        </table:table-row>
        <table:table-row>
          <table:table-cell office:value-type="string" table:style-name="tablecell">
            <text:p text:style-name="tablealignleft"> OPPO Sonica                                          </text:p>
          </table:table-cell>
          <table:table-cell office:value-type="string" table:style-name="tablecell">
            <text:p text:style-name="tablealignleft"> 0x22d9, 0x0436         </text:p>
          </table:table-cell>
        </table:table-row>
        <table:table-row>
          <table:table-cell office:value-type="string" table:style-name="tablecell">
            <text:p text:style-name="tablealignleft"> LH Labs VI DAC Infinity                              </text:p>
          </table:table-cell>
          <table:table-cell office:value-type="string" table:style-name="tablecell">
            <text:p text:style-name="tablealignleft"> 0x2522, 0x0012         </text:p>
          </table:table-cell>
        </table:table-row>
        <table:table-row>
          <table:table-cell office:value-type="string" table:style-name="tablecell">
            <text:p text:style-name="tablealignleft"> LH Labs Geek Pulse X Inifinity 2V0                   </text:p>
          </table:table-cell>
          <table:table-cell office:value-type="string" table:style-name="tablecell">
            <text:p text:style-name="tablealignleft"> 0x2522, 0x0009         </text:p>
          </table:table-cell>
        </table:table-row>
        <table:table-row>
          <table:table-cell office:value-type="string" table:style-name="tablecell">
            <text:p text:style-name="tablealignleft"> Mytek Brooklyn DAC                                   </text:p>
          </table:table-cell>
          <table:table-cell office:value-type="string" table:style-name="tablecell">
            <text:p text:style-name="tablealignleft"> 0x25ce, 0x001f         </text:p>
          </table:table-cell>
        </table:table-row>
        <table:table-row>
          <table:table-cell office:value-type="string" table:style-name="tablecell">
            <text:p text:style-name="tablealignleft"> Mytek Brooklyn DAC+                                  </text:p>
          </table:table-cell>
          <table:table-cell office:value-type="string" table:style-name="tablecell">
            <text:p text:style-name="tablealignleft"> 0x27f7, 0x1301         </text:p>
          </table:table-cell>
        </table:table-row>
        <table:table-row>
          <table:table-cell office:value-type="string" table:style-name="tablecell">
            <text:p text:style-name="tablealignleft"> Mytek Manhattan DAC                                  </text:p>
          </table:table-cell>
          <table:table-cell office:value-type="string" table:style-name="tablecell">
            <text:p text:style-name="tablealignleft"> 0x25ce, 0x0021         </text:p>
          </table:table-cell>
        </table:table-row>
        <table:table-row>
          <table:table-cell office:value-type="string" table:style-name="tablecell">
            <text:p text:style-name="tablealignleft"> Mytek Liberty DAC                                    </text:p>
          </table:table-cell>
          <table:table-cell office:value-type="string" table:style-name="tablecell">
            <text:p text:style-name="tablealignleft"> 0x25ce, 0x801e/0x001e  </text:p>
          </table:table-cell>
        </table:table-row>
        <table:table-row>
          <table:table-cell office:value-type="string" table:style-name="tablecell">
            <text:p text:style-name="tablealignleft"> NuPrime DAC-10                                       </text:p>
          </table:table-cell>
          <table:table-cell office:value-type="string" table:style-name="tablecell">
            <text:p text:style-name="tablealignleft"> 0x16b0, 0x06b2         </text:p>
          </table:table-cell>
        </table:table-row>
        <table:table-row>
          <table:table-cell office:value-type="string" table:style-name="tablecell">
            <text:p text:style-name="tablealignleft"> NuPrime Audio HD-AVP/AVA                             </text:p>
          </table:table-cell>
          <table:table-cell office:value-type="string" table:style-name="tablecell">
            <text:p text:style-name="tablealignleft"> 0x16d0, 0x06b4         </text:p>
          </table:table-cell>
        </table:table-row>
        <table:table-row>
          <table:table-cell office:value-type="string" table:style-name="tablecell">
            <text:p text:style-name="tablealignleft"> NuPrime IDA-8                                        </text:p>
          </table:table-cell>
          <table:table-cell office:value-type="string" table:style-name="tablecell">
            <text:p text:style-name="tablealignleft"> 0x16d0, 0x09d8         </text:p>
          </table:table-cell>
        </table:table-row>
        <table:table-row>
          <table:table-cell office:value-type="string" table:style-name="tablecell">
            <text:p text:style-name="tablealignleft"> NuPrime Audio DAC-9                                  </text:p>
          </table:table-cell>
          <table:table-cell office:value-type="string" table:style-name="tablecell">
            <text:p text:style-name="tablealignleft"> 0x16d0, 0x09db         </text:p>
          </table:table-cell>
        </table:table-row>
        <table:table-row>
          <table:table-cell office:value-type="string" table:style-name="tablecell">
            <text:p text:style-name="tablealignleft"> ENCORE mDSD                                          </text:p>
          </table:table-cell>
          <table:table-cell office:value-type="string" table:style-name="tablecell">
            <text:p text:style-name="tablealignleft"> 0x16d0, 0x09dd         </text:p>
          </table:table-cell>
        </table:table-row>
        <table:table-row>
          <table:table-cell office:value-type="string" table:style-name="tablecell">
            <text:p text:style-name="tablealignleft"> Bryston BDA3                                         </text:p>
          </table:table-cell>
          <table:table-cell office:value-type="string" table:style-name="tablecell">
            <text:p text:style-name="tablealignleft"> 0x1db5, 0x0003         </text:p>
          </table:table-cell>
        </table:table-row>
        <table:table-row>
          <table:table-cell office:value-type="string" table:style-name="tablecell">
            <text:p text:style-name="tablealignleft"> WaveIO USB Audio 2.0                                 </text:p>
          </table:table-cell>
          <table:table-cell office:value-type="string" table:style-name="tablecell">
            <text:p text:style-name="tablealignleft"> 0x20a0, 0x4143         </text:p>
          </table:table-cell>
        </table:table-row>
        <table:table-row>
          <table:table-cell office:value-type="string" table:style-name="tablecell">
            <text:p text:style-name="tablealignleft"> Gustard DAC-X20U                                     </text:p>
          </table:table-cell>
          <table:table-cell office:value-type="string" table:style-name="tablecell">
            <text:p text:style-name="tablealignleft"> 0x20b1, 0x000a         </text:p>
          </table:table-cell>
        </table:table-row>
        <table:table-row>
          <table:table-cell office:value-type="string" table:style-name="tablecell">
            <text:p text:style-name="tablealignleft"> Denafrips DAC                                        </text:p>
          </table:table-cell>
          <table:table-cell office:value-type="string" table:style-name="tablecell">
            <text:p text:style-name="tablealignleft"> 0x20b1, 0x2005         </text:p>
          </table:table-cell>
        </table:table-row>
        <table:table-row>
          <table:table-cell office:value-type="string" table:style-name="tablecell">
            <text:p text:style-name="tablealignleft"> DIYINHK DSD DXD 384kHz USB to I2S/DSD                </text:p>
          </table:table-cell>
          <table:table-cell office:value-type="string" table:style-name="tablecell">
            <text:p text:style-name="tablealignleft"> 0x20b1, 0x2009         </text:p>
          </table:table-cell>
        </table:table-row>
        <table:table-row>
          <table:table-cell office:value-type="string" table:style-name="tablecell">
            <text:p text:style-name="tablealignleft"> OKTO RESEARCH DAC8PRO                                </text:p>
          </table:table-cell>
          <table:table-cell office:value-type="string" table:style-name="tablecell">
            <text:p text:style-name="tablealignleft"> 0x20b1, 0x2009         </text:p>
          </table:table-cell>
        </table:table-row>
        <table:table-row>
          <table:table-cell office:value-type="string" table:style-name="tablecell">
            <text:p text:style-name="tablealignleft"> JLsounds I2SoverUSB                                  </text:p>
          </table:table-cell>
          <table:table-cell office:value-type="string" table:style-name="tablecell">
            <text:p text:style-name="tablealignleft"> 0x20b1, 0x2023         </text:p>
          </table:table-cell>
        </table:table-row>
        <table:table-row>
          <table:table-cell office:value-type="string" table:style-name="tablecell">
            <text:p text:style-name="tablealignleft"> Engineered Electronics Stereo Playback Interface     </text:p>
          </table:table-cell>
          <table:table-cell office:value-type="string" table:style-name="tablecell">
            <text:p text:style-name="tablealignleft"> 0x20b1, 0x300f         </text:p>
          </table:table-cell>
        </table:table-row>
        <table:table-row>
          <table:table-cell office:value-type="string" table:style-name="tablecell">
            <text:p text:style-name="tablealignleft"> Eastern El. MiniMax Tube DAC Supreme                 </text:p>
          </table:table-cell>
          <table:table-cell office:value-type="string" table:style-name="tablecell">
            <text:p text:style-name="tablealignleft"> 0x20b1, 0x3021         </text:p>
          </table:table-cell>
        </table:table-row>
        <table:table-row>
          <table:table-cell office:value-type="string" table:style-name="tablecell">
            <text:p text:style-name="tablealignleft"> Aune X1S 32BIT/384 DSD DAC                           </text:p>
          </table:table-cell>
          <table:table-cell office:value-type="string" table:style-name="tablecell">
            <text:p text:style-name="tablealignleft"> 0x20b1, 0x3023         </text:p>
          </table:table-cell>
        </table:table-row>
        <table:table-row>
          <table:table-cell office:value-type="string" table:style-name="tablecell">
            <text:p text:style-name="tablealignleft"> Unison Research Unico CD Due                         </text:p>
          </table:table-cell>
          <table:table-cell office:value-type="string" table:style-name="tablecell">
            <text:p text:style-name="tablealignleft"> 0x20b1, 0x302d         </text:p>
          </table:table-cell>
        </table:table-row>
        <table:table-row>
          <table:table-cell office:value-type="string" table:style-name="tablecell">
            <text:p text:style-name="tablealignleft"> Holo Springs Level 3 R2R DAC                         </text:p>
          </table:table-cell>
          <table:table-cell office:value-type="string" table:style-name="tablecell">
            <text:p text:style-name="tablealignleft"> 0x20b1, 0x3036         </text:p>
          </table:table-cell>
        </table:table-row>
        <table:table-row>
          <table:table-cell office:value-type="string" table:style-name="tablecell">
            <text:p text:style-name="tablealignleft"> Soekris dac1101                                      </text:p>
          </table:table-cell>
          <table:table-cell office:value-type="string" table:style-name="tablecell">
            <text:p text:style-name="tablealignleft"> 0x20b1, 0x3073         </text:p>
          </table:table-cell>
        </table:table-row>
        <table:table-row>
          <table:table-cell office:value-type="string" table:style-name="tablecell">
            <text:p text:style-name="tablealignleft"> Singxer F-1 converter board                          </text:p>
          </table:table-cell>
          <table:table-cell office:value-type="string" table:style-name="tablecell">
            <text:p text:style-name="tablealignleft"> 0x20b1, 0x3086         </text:p>
          </table:table-cell>
        </table:table-row>
        <table:table-row>
          <table:table-cell office:value-type="string" table:style-name="tablecell">
            <text:p text:style-name="tablealignleft"> CH Precision C1 DAC                                  </text:p>
          </table:table-cell>
          <table:table-cell office:value-type="string" table:style-name="tablecell">
            <text:p text:style-name="tablealignleft"> 0x20b1, 0x307b         </text:p>
          </table:table-cell>
        </table:table-row>
        <table:table-row>
          <table:table-cell office:value-type="string" table:style-name="tablecell">
            <text:p text:style-name="tablealignleft"> OPPO HA-2                                            </text:p>
          </table:table-cell>
          <table:table-cell office:value-type="string" table:style-name="tablecell">
            <text:p text:style-name="tablealignleft"> 0x22d9, 0x0426         </text:p>
          </table:table-cell>
        </table:table-row>
        <table:table-row>
          <table:table-cell office:value-type="string" table:style-name="tablecell">
            <text:p text:style-name="tablealignleft"> HDTA Serenade DSD                                    </text:p>
          </table:table-cell>
          <table:table-cell office:value-type="string" table:style-name="tablecell">
            <text:p text:style-name="tablealignleft"> 0x22e1, 0xca01         </text:p>
          </table:table-cell>
        </table:table-row>
        <table:table-row>
          <table:table-cell office:value-type="string" table:style-name="tablecell">
            <text:p text:style-name="tablealignleft"> PS Audio NuWave DAC                                  </text:p>
          </table:table-cell>
          <table:table-cell office:value-type="string" table:style-name="tablecell">
            <text:p text:style-name="tablealignleft"> 0x2616, 0x0106         </text:p>
          </table:table-cell>
        </table:table-row>
        <table:table-row>
          <table:table-cell office:value-type="string" table:style-name="tablecell">
            <text:p text:style-name="tablealignleft"> Audiolab 8300 CDQ                                    </text:p>
          </table:table-cell>
          <table:table-cell office:value-type="string" table:style-name="tablecell">
            <text:p text:style-name="tablealignleft"> 0x2622, 0x0041         </text:p>
          </table:table-cell>
        </table:table-row>
        <table:table-row>
          <table:table-cell office:value-type="string" table:style-name="tablecell">
            <text:p text:style-name="tablealignleft"> Audiolab M-DAC+                                      </text:p>
          </table:table-cell>
          <table:table-cell office:value-type="string" table:style-name="tablecell">
            <text:p text:style-name="tablealignleft"> 0x2622, 0x0041         </text:p>
          </table:table-cell>
        </table:table-row>
        <table:table-row>
          <table:table-cell office:value-type="string" table:style-name="tablecell">
            <text:p text:style-name="tablealignleft"> Mutec MC3+ USB                                       </text:p>
          </table:table-cell>
          <table:table-cell office:value-type="string" table:style-name="tablecell">
            <text:p text:style-name="tablealignleft"> 0x29a2, 0x0086         </text:p>
          </table:table-cell>
        </table:table-row>
        <table:table-row>
          <table:table-cell office:value-type="string" table:style-name="tablecell">
            <text:p text:style-name="tablealignleft"> Cayin iDAC-6                                         </text:p>
          </table:table-cell>
          <table:table-cell office:value-type="string" table:style-name="tablecell">
            <text:p text:style-name="tablealignleft"> 0x2d87, 0x000a         </text:p>
          </table:table-cell>
        </table:table-row>
        <table:table-row>
          <table:table-cell office:value-type="string" table:style-name="tablecell">
            <text:p text:style-name="tablealignleft"> MSB Technology                                       </text:p>
          </table:table-cell>
          <table:table-cell office:value-type="string" table:style-name="tablecell">
            <text:p text:style-name="tablealignleft"> 0x6b42, 0x0042         </text:p>
          </table:table-cell>
        </table:table-row>
        <table:table-row>
          <table:table-cell office:value-type="string" table:style-name="tablecell">
            <text:p text:style-name="tablealignleft"> W4S DAC-2v2SE                                        </text:p>
          </table:table-cell>
          <table:table-cell office:value-type="string" table:style-name="tablecell">
            <text:p text:style-name="tablealignleft"> 0x27f7, 0x3002         </text:p>
          </table:table-cell>
        </table:table-row>
        <table:table-row>
          <table:table-cell office:value-type="string" table:style-name="tablecell">
            <text:p text:style-name="tablealignleft"> Amanero Combo384                                     </text:p>
          </table:table-cell>
          <table:table-cell office:value-type="string" table:style-name="tablecell">
            <text:p text:style-name="tablealignleft"> 0x16d0, 0x071a         </text:p>
          </table:table-cell>
        </table:table-row>
        <table:table-row>
          <table:table-cell office:value-type="string" table:style-name="tablecell">
            <text:p text:style-name="tablealignleft"> JAVS X6-DAC                                          </text:p>
          </table:table-cell>
          <table:table-cell office:value-type="string" table:style-name="tablecell">
            <text:p text:style-name="tablealignleft"> 0x2573, 0x8201         </text:p>
          </table:table-cell>
        </table:table-row>
        <table:table-row>
          <table:table-cell office:value-type="string" table:style-name="tablecell">
            <text:p text:style-name="tablealignleft"> iFi Neo iDSD                                         </text:p>
          </table:table-cell>
          <table:table-cell office:value-type="string" table:style-name="tablecell">
            <text:p text:style-name="tablealignleft"> 0x20b1, 0x3009         </text:p>
          </table:table-cell>
        </table:table-row>
        <table:table-row>
          <table:table-cell office:value-type="string" table:style-name="tablecell">
            <text:p text:style-name="tablealignleft"> iFi Pro iDSD                                         </text:p>
          </table:table-cell>
          <table:table-cell office:value-type="string" table:style-name="tablecell">
            <text:p text:style-name="tablealignleft"> 0x20bi, 0x3008         </text:p>
          </table:table-cell>
        </table:table-row>
        <table:table-row>
          <table:table-cell office:value-type="string" table:style-name="tablecell">
            <text:p text:style-name="tablealignleft"> OPPO UDP-205                                         </text:p>
          </table:table-cell>
          <table:table-cell office:value-type="string" table:style-name="tablecell">
            <text:p text:style-name="tablealignleft"> 0x22d9, 0x0461         </text:p>
          </table:table-cell>
        </table:table-row>
        <table:table-row>
          <table:table-cell office:value-type="string" table:style-name="tablecell">
            <text:p text:style-name="tablealignleft"> Topping D50, D70, D30 Pro                            </text:p>
          </table:table-cell>
          <table:table-cell office:value-type="string" table:style-name="tablecell">
            <text:p text:style-name="tablealignleft"> 0x152a, 0x8750         </text:p>
          </table:table-cell>
        </table:table-row>
        <table:table-row>
          <table:table-cell office:value-type="string" table:style-name="tablecell">
            <text:p text:style-name="tablealignleft"> Hegel HD12 DSD                                       </text:p>
          </table:table-cell>
          <table:table-cell office:value-type="string" table:style-name="tablecell">
            <text:p text:style-name="tablealignleft"> 0x0d8c, 0x0316         </text:p>
          </table:table-cell>
        </table:table-row>
        <table:table-row>
          <table:table-cell office:value-type="string" table:style-name="tablecell">
            <text:p text:style-name="tablealignleft"> Furutech ADL Stratos                                 </text:p>
          </table:table-cell>
          <table:table-cell office:value-type="string" table:style-name="tablecell">
            <text:p text:style-name="tablealignleft"> 0x16d0, 0x0733         </text:p>
          </table:table-cell>
        </table:table-row>
        <table:table-row>
          <table:table-cell office:value-type="string" table:style-name="tablecell">
            <text:p text:style-name="tablealignleft"> M2Tech Young MkIII                                   </text:p>
          </table:table-cell>
          <table:table-cell office:value-type="string" table:style-name="tablecell">
            <text:p text:style-name="tablealignleft"> 0x249c, 0x9326         </text:p>
          </table:table-cell>
        </table:table-row>
        <table:table-row>
          <table:table-cell office:value-type="string" table:style-name="tablecell">
            <text:p text:style-name="tablealignleft"> M2Tech hiFaceTWO                                     </text:p>
          </table:table-cell>
          <table:table-cell office:value-type="string" table:style-name="tablecell">
            <text:p text:style-name="tablealignleft"> 0x249c, 0x930b         </text:p>
          </table:table-cell>
        </table:table-row>
        <table:table-row>
          <table:table-cell office:value-type="string" table:style-name="tablecell">
            <text:p text:style-name="tablealignleft"> W4S DAC-2v2SE                                        </text:p>
          </table:table-cell>
          <table:table-cell office:value-type="string" table:style-name="tablecell">
            <text:p text:style-name="tablealignleft"> 0x27f7, 0x3002         </text:p>
          </table:table-cell>
        </table:table-row>
        <table:table-row>
          <table:table-cell office:value-type="string" table:style-name="tablecell">
            <text:p text:style-name="tablealignleft"> Rotel 1592                                           </text:p>
          </table:table-cell>
          <table:table-cell office:value-type="string" table:style-name="tablecell">
            <text:p text:style-name="tablealignleft"> 0x278b, 0x5100         </text:p>
          </table:table-cell>
        </table:table-row>
        <table:table-row>
          <table:table-cell office:value-type="string" table:style-name="tablecell">
            <text:p text:style-name="tablealignleft"> sDP-1000EX                                           </text:p>
          </table:table-cell>
          <table:table-cell office:value-type="string" table:style-name="tablecell">
            <text:p text:style-name="tablealignleft"> 0x30b1, 0x2102         </text:p>
          </table:table-cell>
        </table:table-row>
        <table:table-row>
          <table:table-cell office:value-type="string" table:style-name="tablecell">
            <text:p text:style-name="tablealignleft"> T+A USB HD Audio 1                                   </text:p>
          </table:table-cell>
          <table:table-cell office:value-type="string" table:style-name="tablecell" table:number-rows-spanned="3">
            <text:p text:style-name="tablealignleft"> 0x2ab6, Any            </text:p>
          </table:table-cell>
        </table:table-row>
        <table:table-row>
          <table:table-cell office:value-type="string" table:style-name="tablecell">
            <text:p text:style-name="tablealignleft"> T+A USB HD Audio 2                                   </text:p>
          </table:table-cell>
        </table:table-row>
        <table:table-row>
          <table:table-cell office:value-type="string" table:style-name="tablecell">
            <text:p text:style-name="tablealignleft"> T+A SD 3100 HV                                       </text:p>
          </table:table-cell>
        </table:table-row>
        <table:table-row>
          <table:table-cell office:value-type="string" table:style-name="tablecell">
            <text:p text:style-name="tablealignleft"> Denon DA-300USB                                      </text:p>
          </table:table-cell>
          <table:table-cell office:value-type="string" table:style-name="tablecell">
            <text:p text:style-name="tablealignleft"> 0x154e, 0x1003         </text:p>
          </table:table-cell>
        </table:table-row>
        <table:table-row>
          <table:table-cell office:value-type="string" table:style-name="tablecell">
            <text:p text:style-name="tablealignleft"> Denon DCD-1500RE                                     </text:p>
          </table:table-cell>
          <table:table-cell office:value-type="string" table:style-name="tablecell">
            <text:p text:style-name="tablealignleft"> 0x154e, 0x1002         </text:p>
          </table:table-cell>
        </table:table-row>
        <table:table-row>
          <table:table-cell office:value-type="string" table:style-name="tablecell">
            <text:p text:style-name="tablealignleft"> Denon XMOS USB Audio Device                                       </text:p>
          </table:table-cell>
          <table:table-cell office:value-type="string" table:style-name="tablecell">
            <text:p text:style-name="tablealignleft"> 0x154e         </text:p>
          </table:table-cell>
        </table:table-row>
        <table:table-row>
          <table:table-cell office:value-type="string" table:style-name="tablecell">
            <text:p text:style-name="tablealignleft"> Marantz HD-DAC1, Marantz NA11-S                      </text:p>
          </table:table-cell>
          <table:table-cell office:value-type="string" table:style-name="tablecell">
            <text:p text:style-name="tablealignleft"> 0x154e, 0x3005         </text:p>
          </table:table-cell>
        </table:table-row>
        <table:table-row>
          <table:table-cell office:value-type="string" table:style-name="tablecell">
            <text:p text:style-name="tablealignleft"> Marantz SA-14S1                                      </text:p>
          </table:table-cell>
          <table:table-cell office:value-type="string" table:style-name="tablecell">
            <text:p text:style-name="tablealignleft"> 0x154e, 0x3006         </text:p>
          </table:table-cell>
        </table:table-row>
        <table:table-row>
          <table:table-cell office:value-type="string" table:style-name="tablecell">
            <text:p text:style-name="tablealignleft"> Luxman DA-06                                         </text:p>
          </table:table-cell>
          <table:table-cell office:value-type="string" table:style-name="tablecell">
            <text:p text:style-name="tablealignleft"> 0x1852, 0x5065         </text:p>
          </table:table-cell>
        </table:table-row>
        <table:table-row>
          <table:table-cell office:value-type="string" table:style-name="tablecell">
            <text:p text:style-name="tablealignleft"> TEAC UD-501/UD-501V2/UD-503/NT-503                   </text:p>
          </table:table-cell>
          <table:table-cell office:value-type="string" table:style-name="tablecell">
            <text:p text:style-name="tablealignleft"> 0x0644, 0x8043         </text:p>
          </table:table-cell>
        </table:table-row>
        <table:table-row>
          <table:table-cell office:value-type="string" table:style-name="tablecell">
            <text:p text:style-name="tablealignleft"> Esoteric D-05X                                       </text:p>
          </table:table-cell>
          <table:table-cell office:value-type="string" table:style-name="tablecell">
            <text:p text:style-name="tablealignleft"> 0x0644, 0x8044         </text:p>
          </table:table-cell>
        </table:table-row>
        <table:table-row>
          <table:table-cell office:value-type="string" table:style-name="tablecell">
            <text:p text:style-name="tablealignleft"> TEAC UD-301                                          </text:p>
          </table:table-cell>
          <table:table-cell office:value-type="string" table:style-name="tablecell">
            <text:p text:style-name="tablealignleft"> 0x0644, 0x804a         </text:p>
          </table:table-cell>
        </table:table-row>
        <table:table-row>
          <table:table-cell office:value-type="string" table:style-name="tablecell">
            <text:p text:style-name="tablealignleft"> Mola Mola Makua                                      </text:p>
          </table:table-cell>
          <table:table-cell office:value-type="string" table:style-name="tablecell">
            <text:p text:style-name="tablealignleft"> 0x20b1, 0x3089         </text:p>
          </table:table-cell>
        </table:table-row>
        <table:table-row>
          <table:table-cell office:value-type="string" table:style-name="tablecell">
            <text:p text:style-name="tablealignleft"> Peachtree nova500                                    </text:p>
          </table:table-cell>
          <table:table-cell office:value-type="string" table:style-name="tablecell">
            <text:p text:style-name="tablealignleft"> 0x29c5, 0x0022         </text:p>
          </table:table-cell>
        </table:table-row>
        <table:table-row>
          <table:table-cell office:value-type="string" table:style-name="tablecell">
            <text:p text:style-name="tablealignleft"> Gustard USB audio GSD audio                          </text:p>
          </table:table-cell>
          <table:table-cell office:value-type="string" table:style-name="tablecell">
            <text:p text:style-name="tablealignleft"> 0x292b, 0xc4b3         </text:p>
          </table:table-cell>
        </table:table-row>
        <table:table-row>
          <table:table-cell office:value-type="string" table:style-name="tablecell">
            <text:p text:style-name="tablealignleft"> Lindemann USB Audio 2.0                              </text:p>
          </table:table-cell>
          <table:table-cell office:value-type="string" table:style-name="tablecell">
            <text:p text:style-name="tablealignleft"> 0x2305, 0x0010         </text:p>
          </table:table-cell>
        </table:table-row>
        <table:table-row>
          <table:table-cell office:value-type="string" table:style-name="tablecell">
            <text:p text:style-name="tablealignleft"> D&amp;M holdings Inc. PMA-2500NE                         </text:p>
          </table:table-cell>
          <table:table-cell office:value-type="string" table:style-name="tablecell">
            <text:p text:style-name="tablealignleft"> 0x154e, 0x1007         </text:p>
          </table:table-cell>
        </table:table-row>
        <table:table-row>
          <table:table-cell office:value-type="string" table:style-name="tablecell">
            <text:p text:style-name="tablealignleft"> Quad Artera DAC                                      </text:p>
          </table:table-cell>
          <table:table-cell office:value-type="string" table:style-name="tablecell">
            <text:p text:style-name="tablealignleft"> 0x2622, 0x0002         </text:p>
          </table:table-cell>
        </table:table-row>
        <table:table-row>
          <table:table-cell office:value-type="string" table:style-name="tablecell">
            <text:p text:style-name="tablealignleft"> Quad XU1 Audio                                       </text:p>
          </table:table-cell>
          <table:table-cell office:value-type="string" table:style-name="tablecell">
            <text:p text:style-name="tablealignleft"> 0x2622, 0x0001         </text:p>
          </table:table-cell>
        </table:table-row>
        <table:table-row>
          <table:table-cell office:value-type="string" table:style-name="tablecell">
            <text:p text:style-name="tablealignleft"> Mission XU1 Audio                                    </text:p>
          </table:table-cell>
          <table:table-cell office:value-type="string" table:style-name="tablecell">
            <text:p text:style-name="tablealignleft"> 0x2622, 0x0010         </text:p>
          </table:table-cell>
        </table:table-row>
        <table:table-row>
          <table:table-cell office:value-type="string" table:style-name="tablecell">
            <text:p text:style-name="tablealignleft"> Luxman XU1 Audio                                     </text:p>
          </table:table-cell>
          <table:table-cell office:value-type="string" table:style-name="tablecell">
            <text:p text:style-name="tablealignleft"> 0x2622, 0x0020         </text:p>
          </table:table-cell>
        </table:table-row>
        <table:table-row>
          <table:table-cell office:value-type="string" table:style-name="tablecell">
            <text:p text:style-name="tablealignleft"> Wharfedale XU1 Audio                                 </text:p>
          </table:table-cell>
          <table:table-cell office:value-type="string" table:style-name="tablecell">
            <text:p text:style-name="tablealignleft"> 0x2622, 0x0030         </text:p>
          </table:table-cell>
        </table:table-row>
        <table:table-row>
          <table:table-cell office:value-type="string" table:style-name="tablecell">
            <text:p text:style-name="tablealignleft"> Audiolab XU1 Audio                                   </text:p>
          </table:table-cell>
          <table:table-cell office:value-type="string" table:style-name="tablecell">
            <text:p text:style-name="tablealignleft"> 0x2622, 0x0040         </text:p>
          </table:table-cell>
        </table:table-row>
        <table:table-row>
          <table:table-cell office:value-type="string" table:style-name="tablecell">
            <text:p text:style-name="tablealignleft"> Ekco XU1 Audio                                       </text:p>
          </table:table-cell>
          <table:table-cell office:value-type="string" table:style-name="tablecell">
            <text:p text:style-name="tablealignleft"> 0x2622, 0x0050         </text:p>
          </table:table-cell>
        </table:table-row>
        <table:table-row>
          <table:table-cell office:value-type="string" table:style-name="tablecell">
            <text:p text:style-name="tablealignleft"> IAG XU1 Audio                                        </text:p>
          </table:table-cell>
          <table:table-cell office:value-type="string" table:style-name="tablecell">
            <text:p text:style-name="tablealignleft"> 0x2622, 0x0060         </text:p>
          </table:table-cell>
        </table:table-row>
        <table:table-row>
          <table:table-cell office:value-type="string" table:style-name="tablecell">
            <text:p text:style-name="tablealignleft"> Mission Audio                                        </text:p>
          </table:table-cell>
          <table:table-cell office:value-type="string" table:style-name="tablecell">
            <text:p text:style-name="tablealignleft"> 0x2622, 0x0011         </text:p>
          </table:table-cell>
        </table:table-row>
        <table:table-row>
          <table:table-cell office:value-type="string" table:style-name="tablecell">
            <text:p text:style-name="tablealignleft"> Luxman Audio                                         </text:p>
          </table:table-cell>
          <table:table-cell office:value-type="string" table:style-name="tablecell">
            <text:p text:style-name="tablealignleft"> 0x2622, 0x0021         </text:p>
          </table:table-cell>
        </table:table-row>
        <table:table-row>
          <table:table-cell office:value-type="string" table:style-name="tablecell">
            <text:p text:style-name="tablealignleft"> Wharfedale Audio                                     </text:p>
          </table:table-cell>
          <table:table-cell office:value-type="string" table:style-name="tablecell">
            <text:p text:style-name="tablealignleft"> 0x2622, 0x0031         </text:p>
          </table:table-cell>
        </table:table-row>
        <table:table-row>
          <table:table-cell office:value-type="string" table:style-name="tablecell">
            <text:p text:style-name="tablealignleft"> Ekco Audio                                           </text:p>
          </table:table-cell>
          <table:table-cell office:value-type="string" table:style-name="tablecell">
            <text:p text:style-name="tablealignleft"> 0x2622, 0x0051         </text:p>
          </table:table-cell>
        </table:table-row>
        <table:table-row>
          <table:table-cell office:value-type="string" table:style-name="tablecell">
            <text:p text:style-name="tablealignleft"> IAG Audio                                            </text:p>
          </table:table-cell>
          <table:table-cell office:value-type="string" table:style-name="tablecell">
            <text:p text:style-name="tablealignleft"> 0x2622, 0x0061         </text:p>
          </table:table-cell>
        </table:table-row>
        <table:table-row>
          <table:table-cell office:value-type="string" table:style-name="tablecell">
            <text:p text:style-name="tablealignleft"> Accuphase DC-950 / DP-560 / DC-37 / DP-430 / DAC-50  </text:p>
          </table:table-cell>
          <table:table-cell office:value-type="string" table:style-name="tablecell">
            <text:p text:style-name="tablealignleft"> 0x21ed, 0xd37a         </text:p>
          </table:table-cell>
        </table:table-row>
        <table:table-row>
          <table:table-cell office:value-type="string" table:style-name="tablecell">
            <text:p text:style-name="tablealignleft"> Auralic Vega G2.1                                    </text:p>
          </table:table-cell>
          <table:table-cell office:value-type="string" table:style-name="tablecell">
            <text:p text:style-name="tablealignleft"> 0x1511, 0x0052         </text:p>
          </table:table-cell>
        </table:table-row>
        <table:table-row>
          <table:table-cell office:value-type="string" table:style-name="tablecell">
            <text:p text:style-name="tablealignleft"> Marantz SA10S1                                       </text:p>
          </table:table-cell>
          <table:table-cell office:value-type="string" table:style-name="tablecell">
            <text:p text:style-name="tablealignleft"> 0x154e, 0x3008         </text:p>
          </table:table-cell>
        </table:table-row>
        <table:table-row>
          <table:table-cell office:value-type="string" table:style-name="tablecell">
            <text:p text:style-name="tablealignleft"> ARCAM irDAC II                                       </text:p>
          </table:table-cell>
          <table:table-cell office:value-type="string" table:style-name="tablecell">
            <text:p text:style-name="tablealignleft"> 0x25c4         </text:p>
          </table:table-cell>
        </table:table-row>
        <table:table-row>
          <table:table-cell office:value-type="string" table:style-name="tablecell">
            <text:p text:style-name="tablealignleft"> DA2 McIntosh                                       </text:p>
          </table:table-cell>
          <table:table-cell office:value-type="string" table:style-name="tablecell">
            <text:p text:style-name="tablealignleft"> 0x2afd, 0x000b         </text:p>
          </table:table-cell>
        </table:table-row>
        <table:table-row>
          <table:table-cell office:value-type="string" table:style-name="tablecell">
            <text:p text:style-name="tablealignleft"> Aqua USB Audio 384                                       </text:p>
          </table:table-cell>
          <table:table-cell office:value-type="string" table:style-name="tablecell">
            <text:p text:style-name="tablealignleft"> 0x31c1         </text:p>
          </table:table-cell>
        </table:table-row>
        <table:table-row>
          <table:table-cell office:value-type="string" table:style-name="tablecell">
            <text:p text:style-name="tablealignleft"> Using XMOS XU208 chipset                                       </text:p>
          </table:table-cell>
          <table:table-cell office:value-type="string" table:style-name="tablecell">
            <text:p text:style-name="tablealignleft"> 0x25d0, 0x0002         </text:p>
          </table:table-cell>
        </table:table-row>
        <table:table-row>
          <table:table-cell office:value-type="string" table:style-name="tablecell">
            <text:p text:style-name="tablealignleft"> Auralic Sirius G2.1                                    </text:p>
          </table:table-cell>
          <table:table-cell office:value-type="string" table:style-name="tablecell">
            <text:p text:style-name="tablealignleft"> 0x1511, 0x0058         </text:p>
          </table:table-cell>
        </table:table-row>
        <table:table-row>
          <table:table-cell office:value-type="string" table:style-name="tablecell">
            <text:p text:style-name="tablealignleft"> MCS Evolution DAC-2                                    </text:p>
          </table:table-cell>
          <table:table-cell office:value-type="string" table:style-name="tablecell">
            <text:p text:style-name="tablealignleft"> 0x16d0, 0x0e5         </text:p>
          </table:table-cell>
        </table:table-row>
        <table:table-row>
          <table:table-cell office:value-type="string" table:style-name="tablecell">
            <text:p text:style-name="tablealignleft"> NuPrime Evolution DAC-2                                    </text:p>
          </table:table-cell>
          <table:table-cell office:value-type="string" table:style-name="tablecell">
            <text:p text:style-name="tablealignleft"> 0x16d0, 0x0e5         </text:p>
          </table:table-cell>
        </table:table-row>
        <table:table-row>
          <table:table-cell office:value-type="string" table:style-name="tablecell">
            <text:p text:style-name="tablealignleft"> Accuphase DAC-60                                    </text:p>
          </table:table-cell>
          <table:table-cell office:value-type="string" table:style-name="tablecell">
            <text:p text:style-name="tablealignleft"> 0x21ed, 0xd75a         </text:p>
          </table:table-cell>
        </table:table-row>
        <table:table-row>
          <table:table-cell office:value-type="string" table:style-name="tablecell">
            <text:p text:style-name="tablealignleft"> HEM Ferrum WANDLA                                    </text:p>
          </table:table-cell>
          <table:table-cell office:value-type="string" table:style-name="tablecell">
            <text:p text:style-name="tablealignleft"> 0x3336, 0x003c         </text:p>
          </table:table-cell>
        </table:table-row>
      </table:table>
      <text:p text:style-name="Text_20_body">To check whether your DAC natively supports DSD playback in Eunhasu, please follow the steps below.
Click the DAC information link at the bottom side of System config page.</text:p>
      <text:p text:style-name="Text_20_body"><draw:frame draw:style-name="mediacenter" draw:name="21" text:anchor-type="paragraph" draw:z-index="21" svg:width="31.802916666667cm" style:rel-width="100%" svg:height="29.765625cm" style:rel-height="scale"><draw:image xlink:href="Pictures/cf3d74b387c5bb4a92032034e542e48b.png" xlink:type="simple" xlink:show="embed" xlink:actuate="onLoad"/></draw:frame></text:p>
      <text:p text:style-name="Text_20_body">Check the USB ID of the DAC that is connected to the Eunhasu device at DAC Information page.</text:p>
      <text:p text:style-name="Text_20_body"><draw:frame draw:style-name="mediacenter" draw:name="22" text:anchor-type="paragraph" draw:z-index="22" svg:width="25.770416666667cm" style:rel-width="100%" svg:height="11.721041666667cm" style:rel-height="scale"><draw:image xlink:href="Pictures/a3c2722b2fb724d799bcef9177971d2a.png" xlink:type="simple" xlink:show="embed" xlink:actuate="onLoad"/></draw:frame></text:p>
      <text:p text:style-name="Text_20_body">If there is a matching USB ID in Supported Native DSD DAC list, it means it supports Native DSD playback.</text:p>
      <text:p text:style-name="Text_20_body">If there is no matching USB ID in Supported Native DSD DAC list, please email us the request with the DAC information page. After checking the DAC information, we will make the Native DSD playback available on Eunhas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eunhasu:start</dc:title>
  </office:meta>
</office:document-meta>
</file>