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cfefa6443ba138686d9e0c3c55ea3.png"/>
  <manifest:file-entry manifest:media-type="image/png" manifest:full-path="Pictures/3d9f4e7be313a690face59fe232235b0.png"/>
  <manifest:file-entry manifest:media-type="image/png" manifest:full-path="Pictures/32f78127c900e15361be2e1aeab219f4.png"/>
  <manifest:file-entry manifest:media-type="image/png" manifest:full-path="Pictures/40f2bcd0dce5e00de23df0ccf6d607d1.png"/>
  <manifest:file-entry manifest:media-type="image/png" manifest:full-path="Pictures/84e3d1c3e14f3832b4c13ab8860fc8bf.png"/>
  <manifest:file-entry manifest:media-type="image/png" manifest:full-path="Pictures/456c6558ac5476fd7668737213e9a43d.png"/>
  <manifest:file-entry manifest:media-type="image/png" manifest:full-path="Pictures/9b9f1da9e05ec4d5a3650ecd315af1af.png"/>
  <manifest:file-entry manifest:media-type="image/png" manifest:full-path="Pictures/ad68bbb3eed048cc19b3f78988313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ow_to_install_dx-usb_hd_driver"/><text:bookmark-start text:name="__RefHeading___download_1"/><text:bookmark-start text:name="download"/>Download<text:bookmark-end text:name="__RefHeading___download_1"/><text:bookmark-end text:name="download"/></text:h>
      <text:p text:style-name="Text_20_body">Download dX-USB HD windows driver file from <text:a xlink:type="simple" xlink:href="http://www.sotm-audio.com/sotmwp/english/portfolio-item/dx-usb-hd/" text:style-name="Internet_20_link" text:visited-style-name="Visited_20_Internet_20_Link">http://www.sotm-audio.com/sotmwp/english/portfolio-item/dx-usb-hd/</text:a></text:p>
      <text:h text:style-name="Heading_20_1" text:outline-level="1"><text:bookmark-start text:name="__RefHeading___install_2"/><text:bookmark-start text:name="install"/>Install<text:bookmark-end text:name="__RefHeading___install_2"/><text:bookmark-end text:name="install"/></text:h>
      <text:p text:style-name="Text_20_body">Unzip downloaded file and run setup.exe</text:p>
      <text:p text:style-name="Text_20_body">Please click “Next” button to proceed the next steps
<draw:frame draw:style-name="mediacenter" draw:name="0" text:anchor-type="paragraph" draw:z-index="0" svg:width="13.202708333333cm" svg:height="10.265833333333cm"><draw:image xlink:href="Pictures/4d2cfefa6443ba138686d9e0c3c55ea3.png" xlink:type="simple" xlink:show="embed" xlink:actuate="onLoad"/></draw:frame></text:p>
      <text:p text:style-name="Text_20_body">Checking system status. Please connect the unit to PC by USB cable and make sure the unit is in operation status.
<draw:frame draw:style-name="mediacenter" draw:name="1" text:anchor-type="paragraph" draw:z-index="1" svg:width="13.202708333333cm" svg:height="10.265833333333cm"><draw:image xlink:href="Pictures/3d9f4e7be313a690face59fe232235b0.png" xlink:type="simple" xlink:show="embed" xlink:actuate="onLoad"/></draw:frame></text:p>
      <text:p text:style-name="Text_20_body">And installation is started. Press the “Next” button to go to the final stage once the setup is completed.
<draw:frame draw:style-name="mediacenter" draw:name="2" text:anchor-type="paragraph" draw:z-index="2" svg:width="13.202708333333cm" svg:height="10.265833333333cm"><draw:image xlink:href="Pictures/32f78127c900e15361be2e1aeab219f4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aution : Depends on USB audio class 2.0 driver version, the unit should be connected to PC by USB cable, and install the driver while the unit is in operation.
</text:p>
          </table:table-cell>
        </table:table-row>
      </table:table>
      <text:p text:style-name="Text_20_body">To complete the installation the driver, please click the “Finish” button.
<draw:frame draw:style-name="mediacenter" draw:name="3" text:anchor-type="paragraph" draw:z-index="3" svg:width="13.202708333333cm" svg:height="10.265833333333cm"><draw:image xlink:href="Pictures/40f2bcd0dce5e00de23df0ccf6d607d1.png" xlink:type="simple" xlink:show="embed" xlink:actuate="onLoad"/></draw:frame></text:p>
      <text:h text:style-name="Heading_20_1" text:outline-level="1"><text:bookmark-start text:name="__RefHeading___control_panel_3"/><text:bookmark-start text:name="control_panel"/>Control Panel<text:bookmark-end text:name="__RefHeading___control_panel_3"/><text:bookmark-end text:name="control_panel"/></text:h>
      <text:p text:style-name="Text_20_body">The USB Audio Class Driver Control Panel’s icon will appear on the task bar once the installation has finished.
<draw:frame draw:style-name="mediacenter" draw:name="4" text:anchor-type="paragraph" draw:z-index="4" svg:width="7.0114583333333cm" svg:height="3.095625cm"><draw:image xlink:href="Pictures/84e3d1c3e14f3832b4c13ab8860fc8bf.png" xlink:type="simple" xlink:show="embed" xlink:actuate="onLoad"/></draw:frame></text:p>
      <text:p text:style-name="Text_20_body">Please double click the Control Panel icon and then the driver information will appear, you can check the driver version information and etc.
<draw:frame draw:style-name="mediacenter" draw:name="5" text:anchor-type="paragraph" draw:z-index="5" svg:width="11.7475cm" svg:height="7.6729166666667cm"><draw:image xlink:href="Pictures/456c6558ac5476fd7668737213e9a43d.png" xlink:type="simple" xlink:show="embed" xlink:actuate="onLoad"/></draw:frame></text:p>
      <text:p text:style-name="Text_20_body">If you select “Buffer Settings”, you can adjust the streaming Buffer Size and ASIO Buffer Size.
<draw:frame draw:style-name="mediacenter" draw:name="6" text:anchor-type="paragraph" draw:z-index="6" svg:width="11.7475cm" svg:height="7.6729166666667cm"><draw:image xlink:href="Pictures/9b9f1da9e05ec4d5a3650ecd315af1af.png" xlink:type="simple" xlink:show="embed" xlink:actuate="onLoad"/></draw:frame></text:p>
      <text:p text:style-name="Text_20_body">The Volume Control will be shown as the below image, and you can control the maximum(0dB) and minimum(Mute) values by the buttons or the slide bars.
<draw:frame draw:style-name="mediacenter" draw:name="7" text:anchor-type="paragraph" draw:z-index="7" svg:width="11.7475cm" svg:height="8.9164583333333cm"><draw:image xlink:href="Pictures/ad68bbb3eed048cc19b3f789883139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install_dx-usb_hd_driver</dc:title>
  </office:meta>
</office:document-meta>
</file>