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a88069a8e656d2cf08ca2c63b231f3.png"/>
  <manifest:file-entry manifest:media-type="image/png" manifest:full-path="Pictures/49b6f31873c30a7064abec3dd92defdc.png"/>
  <manifest:file-entry manifest:media-type="image/png" manifest:full-path="Pictures/f5bfd93dbbc8b6b59d9aaee84f875b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hqplayer_naa"/><text:bookmark-start text:name="__RefHeading___hqplayer_naa_1"/><text:bookmark-start text:name="hqplayer_naa"/>HQPlayer NAA<text:bookmark-end text:name="__RefHeading___hqplayer_naa_1"/><text:bookmark-end text:name="hqplayer_naa"/></text:h>
      <text:p text:style-name="Text_20_body"><draw:frame draw:style-name="mediacenter" draw:name="0" text:anchor-type="paragraph" draw:z-index="0" svg:width="15.875cm" svg:height="12.431525735294cm"><draw:image xlink:href="Pictures/4da88069a8e656d2cf08ca2c63b231f3.png" xlink:type="simple" xlink:show="embed" xlink:actuate="onLoad"/></draw:frame>
<text:a xlink:type="simple" xlink:href="http://www.signalyst.com/" text:style-name="Internet_20_link" text:visited-style-name="Visited_20_Internet_20_Link">HQPlayer Desktop</text:a> is high performance media player to be able upsampling on Windows, macOS and Linux. HQPlayer NAA is a kind of media <text:a xlink:type="simple" xlink:href="https://docs.sotm-audio.com/doku.php?id=en:sms-200_bridge_services" text:style-name="Internet_20_link" text:visited-style-name="Visited_20_Internet_20_Link">bridge</text:a> between HQPlayer Desktop and device via local network. Especially, NAA is a superb for DSD playback.</text:p>
      <text:p text:style-name="Text_20_body"><draw:frame draw:style-name="mediacenter" draw:name="1" text:anchor-type="paragraph" draw:z-index="1" svg:width="15.875cm" svg:height="12.232855361596cm"><draw:image xlink:href="Pictures/49b6f31873c30a7064abec3dd92defdc.png" xlink:type="simple" xlink:show="embed" xlink:actuate="onLoad"/></draw:frame>
You can change device name for HQPlayer Desktop in Eunhasu's HQPlayer NAA config page.</text:p>
      <text:p text:style-name="Text_20_body"><draw:frame draw:style-name="mediacenter" draw:name="2" text:anchor-type="paragraph" draw:z-index="2" svg:width="9.68375cm" svg:height="17.224375cm"><draw:image xlink:href="Pictures/f5bfd93dbbc8b6b59d9aaee84f875be6.png" xlink:type="simple" xlink:show="embed" xlink:actuate="onLoad"/></draw:frame>
This screen shot is from HQPlayer Desktop settings menu, you can see a name of NAA device.</text:p>
      <text:p text:style-name="Horizontal_20_Line"/>
      <text:p text:style-name="Text_20_body">simple demo video</text:p>
      <text:p text:style-name="Horizontal_20_Line"/>
      <text:p text:style-name="Text_20_body">Last Updated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qplayer_naa</dc:title>
  </office:meta>
</office:document-meta>
</file>