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29fd5ea85c06eb53a8985afb1c3d96.png"/>
  <manifest:file-entry manifest:media-type="image/png" manifest:full-path="Pictures/5e49555dce1b083dea651801663a06e3.png"/>
  <manifest:file-entry manifest:media-type="image/png" manifest:full-path="Pictures/db5a85f523c8319bff53e07734eab917.png"/>
  <manifest:file-entry manifest:media-type="image/png" manifest:full-path="Pictures/20990101582276cf80813316c9a56f50.png"/>
  <manifest:file-entry manifest:media-type="image/png" manifest:full-path="Pictures/2cd8238590aec9172fdd21e209142d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kb:dhcp_server_for_windows"/>How to make direct connection between sMS device and Windows system.</text:p>
      <text:p text:style-name="Text_20_body">Download <text:a xlink:type="simple" xlink:href="http://tftpd32.jounin.net/tftpd32_download.html" text:style-name="Internet_20_link" text:visited-style-name="Visited_20_Internet_20_Link">tftpd32</text:a> and install it.</text:p>
      <text:p text:style-name="Text_20_body">Example setting to enable DHCP server on you windows system: <draw:frame draw:style-name="mediacenter" draw:name="0" text:anchor-type="paragraph" draw:z-index="0" svg:width="12.673541666667cm" svg:height="8.0697916666667cm"><draw:image xlink:href="Pictures/3b29fd5ea85c06eb53a8985afb1c3d96.png" xlink:type="simple" xlink:show="embed" xlink:actuate="onLoad"/></draw:frame>Click a button named 'Settings' <draw:frame draw:style-name="mediacenter" draw:name="1" text:anchor-type="paragraph" draw:z-index="1" svg:width="9.7366666666667cm" svg:height="14.075833333333cm"><draw:image xlink:href="Pictures/5e49555dce1b083dea651801663a06e3.png" xlink:type="simple" xlink:show="embed" xlink:actuate="onLoad"/></draw:frame>Select DHCP server <draw:frame draw:style-name="mediacenter" draw:name="2" text:anchor-type="paragraph" draw:z-index="2" svg:width="9.7366666666667cm" svg:height="14.075833333333cm"><draw:image xlink:href="Pictures/db5a85f523c8319bff53e07734eab917.png" xlink:type="simple" xlink:show="embed" xlink:actuate="onLoad"/></draw:frame>Set configurations like my example or what you want </text:p>
      <text:p text:style-name="Text_20_body"><draw:frame draw:style-name="mediacenter" draw:name="3" text:anchor-type="paragraph" draw:z-index="3" svg:width="14.896041666667cm" svg:height="13.149791666667cm"><draw:image xlink:href="Pictures/20990101582276cf80813316c9a56f50.png" xlink:type="simple" xlink:show="embed" xlink:actuate="onLoad"/></draw:frame>
Windows result 
<draw:frame draw:style-name="mediacenter" draw:name="4" text:anchor-type="paragraph" draw:z-index="4" svg:width="12.117916666667cm" svg:height="16.801041666667cm"><draw:image xlink:href="Pictures/2cd8238590aec9172fdd21e209142d29.png" xlink:type="simple" xlink:show="embed" xlink:actuate="onLoad"/></draw:frame>
sMS-200 result of dynamic IP alloc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kb:dhcp_server_for_windows</dc:title>
  </office:meta>
</office:document-meta>
</file>