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a65f2510cecfcf895bef61da6f32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brespot"/><text:bookmark-start text:name="__RefHeading___librespot_1"/><text:bookmark-start text:name="librespot"/>LibreSpot<text:bookmark-end text:name="__RefHeading___librespot_1"/><text:bookmark-end text:name="librespot"/></text:h>
      <text:p text:style-name="Text_20_body">LibreSpot is a open source implementation for Spotify-connect<text:span text:style-name="sup">®</text:span> which is served from Spotify<text:span text:style-name="sup">®</text:span>.</text:p>
      <text:p text:style-name="Text_20_body"><draw:frame draw:style-name="mediacenter" draw:name="0" text:anchor-type="paragraph" draw:z-index="0" svg:width="15.875cm" svg:height="11.850352112676cm"><draw:image xlink:href="Pictures/dba65f2510cecfcf895bef61da6f32b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ibreSpot requires Spotify© premium account to use. Note that LibreSpot service may have problems and be unstable because of the open source based service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librespot</dc:title>
  </office:meta>
</office:document-meta>
</file>