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201c5e0610d7d42abbb7459a92e42d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pd"/><text:bookmark-start text:name="__RefHeading___mpddlna_renderer_1"/><text:bookmark-start text:name="mpddlna_renderer"/>MPD / DLNA renderer<text:bookmark-end text:name="__RefHeading___mpddlna_renderer_1"/><text:bookmark-end text:name="mpddlna_renderer"/></text:h>
      <text:p text:style-name="Text_20_body">MPD is a high performance music playback service that can play music files on a USB storage device or network share folder. Eunhasu has only DLNA audio renderer not including other DLNA stacks. You can use Eunhasu with a DLNA server. However, <text:a xlink:type="simple" xlink:href="https://docs.sotm-audio.com/doku.php?id=en:sms-1000sq" text:style-name="Internet_20_link" text:visited-style-name="Visited_20_Internet_20_Link">sMS-1000SQ Eunhasu</text:a> product has a DLNA server feature which is <text:a xlink:type="simple" xlink:href="https://docs.sotm-audio.com/doku.php?id=en:minimserver" text:style-name="Internet_20_link" text:visited-style-name="Visited_20_Internet_20_Link">MinimServer</text:a>. You could use 'MPD / DLNA renderer' with <text:a xlink:type="simple" xlink:href="https://docs.sotm-audio.com/doku.php?id=en:minimserver" text:style-name="Internet_20_link" text:visited-style-name="Visited_20_Internet_20_Link">MinimServer</text:a> if you have <text:a xlink:type="simple" xlink:href="https://docs.sotm-audio.com/doku.php?id=en:sms-1000sq" text:style-name="Internet_20_link" text:visited-style-name="Visited_20_Internet_20_Link">sMS-1000SQ Eunhasu</text:a>.</text:p>
      <text:p text:style-name="Text_20_body"><draw:frame draw:style-name="mediacenter" draw:name="full Legend" text:anchor-type="paragraph" draw:z-index="0" svg:width="41.936458333333cm" style:rel-width="100%"><draw:text-box><text:p text:style-name="legendcenter"><draw:frame draw:style-name="mediacenter" draw:name="full" text:anchor-type="paragraph" draw:z-index="0" svg:width="41.936458333333cm" style:rel-width="100%" svg:height="23.733125cm" style:rel-height="scale"><draw:image xlink:href="Pictures/6201c5e0610d7d42abbb7459a92e42db.png" xlink:type="simple" xlink:show="embed" xlink:actuate="onLoad"/></draw:frame>full</text:p></draw:text-box></draw:frame></text:p>
      <text:list text:style-name="List_20_1" text:continue-numbering="false">
        <text:list-item>
          <text:p text:style-name="List_20_1_Content_First"> <text:span text:style-name="Strong_20_Emphasis">Name</text:span>: A name of Eunhasu's MPD &amp; DLNA is appearing on MPD client app and DLNA control point. You can change the name if you need.</text:p>
        </text:list-item>
        <text:list-item>
          <text:p text:style-name="List_20_1_Content"> <text:span text:style-name="Strong_20_Emphasis">Audio device config</text:span>: Select a radio button of USB DAC which is going to use and click 'Save changes' to use the USB DAC.</text:p>
        </text:list-item>
        <text:list-item>
          <text:p text:style-name="List_20_1_Content"> <text:span text:style-name="Strong_20_Emphasis">DOP enable</text:span>: Check for using DOP function while playing DSD music file.</text:p>
        </text:list-item>
        <text:list-item>
          <text:p text:style-name="List_20_1_Content"> <text:span text:style-name="Strong_20_Emphasis">Native DSD type 0</text:span>: To use 8-bit DSD_U8 format DAC. (e.g. BeagleBone Black using Botic driver)</text:p>
        </text:list-item>
        <text:list-item>
          <text:p text:style-name="List_20_1_Content"> <text:span text:style-name="Strong_20_Emphasis">Native DSD type 2</text:span>: To use 32-bit DSD_U32_BE format DAC. (e.g. XMOS-based USB DACs or Marantz/Kenwood DAC)</text:p>
        </text:list-item>
        <text:list-item>
          <text:p text:style-name="List_20_1_Content"> <text:span text:style-name="Strong_20_Emphasis">Replay gain</text:span>: Choose Replay gain among None, Album or Track.</text:p>
        </text:list-item>
        <text:list-item>
          <text:p text:style-name="List_20_1_Content"> <text:span text:style-name="Strong_20_Emphasis">OpenHome DLNA Renderer</text:span>: Check for using OpenHome DLNA Renderer feature.</text:p>
        </text:list-item>
        <text:list-item>
          <text:p text:style-name="List_20_1_Content"> <text:span text:style-name="Strong_20_Emphasis">Library auto update</text:span>: Check for auto-scanning and updating the library.</text:p>
        </text:list-item>
        <text:list-item>
          <text:p text:style-name="List_20_1_Content"> <text:span text:style-name="Strong_20_Emphasis">MPD Buffer config</text:span>: Adjust the buffer value according to your environment.(Like network status, hardware specification.)</text:p>
          <text:list text:style-name="List_20_1">
            <text:list-item>
              <text:p text:style-name="List_20_1_Content"> <text:span text:style-name="Strong_20_Emphasis">Audio buffer size</text:span>: Specify the size of the audio buffer in Kbytes.</text:p>
            </text:list-item>
            <text:list-item>
              <text:p text:style-name="List_20_1_Content"> <text:span text:style-name="Strong_20_Emphasis">Buffer before play</text:span>: Specify the amount of audio buffer that must be filled before playing music file. Increase the value if the song is cut when moving to the next music file. Only numbers between 0 and 100 can be entered.</text:p>
            </text:list-item>
            <text:list-item>
              <text:p text:style-name="List_20_1_Content"> <text:span text:style-name="Strong_20_Emphasis">Buffer time</text:span>: Set the buffer length of the music file data to be sent to the audio device in microseconds.</text:p>
            </text:list-item>
            <text:list-item>
              <text:p text:style-name="List_20_1_Content_Last"> <text:span text:style-name="Strong_20_Emphasis">Period time</text:span>: Set the transmission interval of the music file data to be transmitted to the audio device in microseconds.</text:p>
            </text:list-item>
          </text:list>
        </text:list-item>
      </text:list>
      <text:p text:style-name="Text_20_body">    Details of each section on Buffer config can be confirmed at the following URL. <text:a xlink:type="simple" xlink:href="https://linux.die.net/man/5/mpd.conf" text:style-name="Internet_20_link" text:visited-style-name="Visited_20_Internet_20_Link">https://linux.die.net/man/5/mpd.conf</text:a></text:p>
      <text:list text:style-name="List_20_1" text:continue-numbering="false">
        <text:list-item>
          <text:p text:style-name="List_20_1_Content_First"> <text:span text:style-name="Strong_20_Emphasis">Tidal streaming config</text:span>: This is for users who use Tidal streaming with mpd / dlna feature. Enter your Tidal account information to the ID and Password fields. In Quality field, set the proper value according to your Tidal account. Select low / high quality for Tidal premium account, or Lossless for HIFI account.</text:p>
        </text:list-item>
        <text:list-item>
          <text:p text:style-name="List_20_1_Content_Last"> <text:span text:style-name="Strong_20_Emphasis">Qobuz streaming config</text:span>: This is for users who use Qobuz streaming with mpd / dlna feature. Enter your Qobuz account information to the ID and Password fields. In Format field, set the proper value according to your Qobuz account. Select normal for playing mp3 music file, and lossless for playing FLAC music file.</text:p>
        </text:list-item>
      </text:list>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Native DSD feature is available from Eunhasu V0.3.2.</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A user's feedback on MPD buffer config.
He reported the issue that when playing some flac files in sampling rates higher than 48kHz with NuForce DAC80, there were continuous drop-outs hearable, but after changing various settings, all worked fine back.
The following setting values were effective for his environment. Audio Buffer Size: 65536
Buffer Before Play: 100
Buffer Time: 100000
Period Time: 32</text:p>
            <text:p text:style-name="Text_20_body">He also added a comment that Period time affact to the result most.  </text:p>
          </table:table-cell>
        </table:table-row>
      </table:table>
      <text:p text:style-name="Horizontal_20_Line"/>
      <text:p text:style-name="Text_20_body">MPD clients</text:p>
      <text:list text:style-name="List_20_1" text:continue-numbering="false">
        <text:list-item>
          <text:p text:style-name="List_20_1_Content_First"> MPDroid: <text:a xlink:type="simple" xlink:href="https://play.google.com/store/apps/details?id=com.namelessdev.mpdroid" text:style-name="Internet_20_link" text:visited-style-name="Visited_20_Internet_20_Link">https://play.google.com/store/apps/details?id=com.namelessdev.mpdroid</text:a></text:p>
        </text:list-item>
        <text:list-item>
          <text:p text:style-name="List_20_1_Content"> M.A.L.P. - MPD Client: <text:a xlink:type="simple" xlink:href="https://play.google.com/store/apps/details?id=org.gateshipone.malp" text:style-name="Internet_20_link" text:visited-style-name="Visited_20_Internet_20_Link">https://play.google.com/store/apps/details?id=org.gateshipone.malp</text:a></text:p>
        </text:list-item>
        <text:list-item>
          <text:p text:style-name="List_20_1_Content"> <text:span text:style-name="del">MPod: <text:a xlink:type="simple" xlink:href="https://itunes.apple.com/kr/app/mpod/id285063020?mt=8" text:style-name="Internet_20_link" text:visited-style-name="Visited_20_Internet_20_Link">https://itunes.apple.com/kr/app/mpod/id285063020?mt=8</text:a></text:span> <text:span text:style-name="Emphasis">out of dated</text:span></text:p>
        </text:list-item>
        <text:list-item>
          <text:p text:style-name="List_20_1_Content"> MPDluxe: <text:a xlink:type="simple" xlink:href="https://itunes.apple.com/us/app/mpdluxe/id991758069?mt=8" text:style-name="Internet_20_link" text:visited-style-name="Visited_20_Internet_20_Link">https://itunes.apple.com/us/app/mpdluxe/id991758069?mt=8</text:a></text:p>
        </text:list-item>
        <text:list-item>
          <text:p text:style-name="List_20_1_Content"> Gnome Music Player Client: <text:a xlink:type="simple" xlink:href="https://gmpclient.org/installation" text:style-name="Internet_20_link" text:visited-style-name="Visited_20_Internet_20_Link">https://gmpclient.org/installation</text:a></text:p>
        </text:list-item>
        <text:list-item>
          <text:p text:style-name="List_20_1_Content_Last"> Chimney: <text:a xlink:type="simple" xlink:href="https://www.microsoft.com/en-us/store/p/chimney/9wzdncrfj6jx" text:style-name="Internet_20_link" text:visited-style-name="Visited_20_Internet_20_Link">https://www.microsoft.com/en-us/store/p/chimney/9wzdncrfj6jx</text:a></text:p>
        </text:list-item>
      </text:list>
      <text:p text:style-name="Text_20_body">Reference: <text:a xlink:type="simple" xlink:href="http://mpd.wikia.com/wiki/Clients" text:style-name="Internet_20_link" text:visited-style-name="Visited_20_Internet_20_Link">http://mpd.wikia.com/wiki/Clients</text:a></text:p>
      <text:p text:style-name="Horizontal_20_Line"/>
      <text:p text:style-name="Text_20_body">how to connect and access NAS in sMS-200</text:p>
      <text:p text:style-name="Text_20_body">How to connect NAS to Squeezelite or MPD/DLNA on sMS-200</text:p>
      <text:p text:style-name="Horizontal_20_Line"/>
      <text:p text:style-name="Text_20_body">Last Update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mpd</dc:title>
  </office:meta>
</office:document-meta>
</file>