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4387c9acae7fa6d96cacbc883420f2.png"/>
  <manifest:file-entry manifest:media-type="image/png" manifest:full-path="Pictures/ae05790860039daaed6c5b00a702597f.png"/>
  <manifest:file-entry manifest:media-type="image/png" manifest:full-path="Pictures/b32a5d549392b429ed84d433a6b5c1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b_q370_bios_update"/><text:bookmark-start text:name="__RefHeading___how_to_update_the_smb-q370_bios_version_1"/><text:bookmark-start text:name="how_to_update_the_smb-q370_bios_version"/>How to update the sMB-Q370 Bios version<text:bookmark-end text:name="__RefHeading___how_to_update_the_smb-q370_bios_version_1"/><text:bookmark-end text:name="how_to_update_the_smb-q370_bios_version"/></text:h>
      <text:p text:style-name="Text_20_body">1. Boot up with WindowsOS. Download D8260T31.zip file and unzip properly.
<draw:frame draw:style-name="mediacenter" draw:name="0" text:anchor-type="paragraph" draw:z-index="0" svg:width="10.583333333333cm" svg:height="7.4526946107784cm"><draw:image xlink:href="Pictures/684387c9acae7fa6d96cacbc883420f2.png" xlink:type="simple" xlink:show="embed" xlink:actuate="onLoad"/></draw:frame>
2. Run D8260T31.exe as administrator.
<draw:frame draw:style-name="mediacenter" draw:name="1" text:anchor-type="paragraph" draw:z-index="1" svg:width="10.583333333333cm" svg:height="7.4400199600798cm"><draw:image xlink:href="Pictures/ae05790860039daaed6c5b00a702597f.png" xlink:type="simple" xlink:show="embed" xlink:actuate="onLoad"/></draw:frame>
3. Wait till the update would be completed, then the windows will be closed.
<draw:frame draw:style-name="mediacenter" draw:name="2" text:anchor-type="paragraph" draw:z-index="2" svg:width="10.583333333333cm" svg:height="5.5137325145002cm"><draw:image xlink:href="Pictures/b32a5d549392b429ed84d433a6b5c167.png" xlink:type="simple" xlink:show="embed" xlink:actuate="onLoad"/></draw:frame></text:p>
      <text:h text:style-name="Heading_20_1" text:outline-level="1"><text:bookmark-start text:name="__RefHeading___bios_download_file_2"/><text:bookmark-start text:name="bios_download_file"/>BIOS download file<text:bookmark-end text:name="__RefHeading___bios_download_file_2"/><text:bookmark-end text:name="bios_download_file"/></text:h>
      <text:list text:style-name="List_20_1" text:continue-numbering="false">
        <text:list-item>
          <text:p text:style-name="LastListParagraph_List_20_1_Content_First">  <text:a xlink:type="simple" xlink:href="https://drive.google.com/file/d/1TwK9MP7goHlQrnLtMpLpC2jAZdyomTz1/view?usp=sharing" text:style-name="Internet_20_link" text:visited-style-name="Visited_20_Internet_20_Link">D8260T31.zi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b_q370_bios_update</dc:title>
  </office:meta>
</office:document-meta>
</file>