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354295879513822e42f47a24c64537a.png"/>
  <manifest:file-entry manifest:media-type="image/png" manifest:full-path="Pictures/294ddbe272094fd67a6d4bcbaa94c4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alling"/><text:bookmark-start text:name="__RefHeading___make_the_usb_installation_disk_1"/><text:bookmark-start text:name="make_the_usb_installation_disk"/>Make the USB installation disk<text:bookmark-end text:name="__RefHeading___make_the_usb_installation_disk_1"/><text:bookmark-end text:name="make_the_usb_installation_disk"/></text:h>
      <text:h text:style-name="Heading_20_3" text:outline-level="3"><text:bookmark-start text:name="__RefHeading___download_the_eunhasu_iso_image_file_2"/><text:bookmark-start text:name="download_the_eunhasu_iso_image_file"/>Download the Eunhasu ISO image file<text:bookmark-end text:name="__RefHeading___download_the_eunhasu_iso_image_file_2"/><text:bookmark-end text:name="download_the_eunhasu_iso_image_file"/></text:h>
      <text:p text:style-name="Text_20_body">To download the Eunhasu image file, please send the serial number of your unit to the email address below: info@sotm-audio.com</text:p>
      <text:h text:style-name="Heading_20_3" text:outline-level="3"><text:bookmark-start text:name="__RefHeading___download_rufus_program_3"/><text:bookmark-start text:name="download_rufus_program"/>Download Rufus program<text:bookmark-end text:name="__RefHeading___download_rufus_program_3"/><text:bookmark-end text:name="download_rufus_program"/></text:h>
      <text:list text:style-name="List_20_1" text:continue-numbering="false">
        <text:list-item>
          <text:p text:style-name="LastListParagraph_List_20_1_Content_First"> <text:a xlink:type="simple" xlink:href="https://github.com/pbatard/rufus/releases/download/v3.4/rufus-3.4.exe" text:style-name="Internet_20_link" text:visited-style-name="Visited_20_Internet_20_Link">Download Rufus V3.4</text:a></text:p>
        </text:list-item>
      </text:list>
      <text:h text:style-name="Heading_20_3" text:outline-level="3"><text:bookmark-start text:name="__RefHeading___preparation_4"/><text:bookmark-start text:name="preparation"/>Preparation<text:bookmark-end text:name="__RefHeading___preparation_4"/><text:bookmark-end text:name="preparation"/></text:h>
      <text:list text:style-name="Numbering_20_1" text:continue-numbering="false">
        <text:list-item>
          <text:p text:style-name="Numbering_20_1_Content_First"> Prepare a 8GB(or above size) USB disk</text:p>
        </text:list-item>
        <text:list-item>
          <text:p text:style-name="Numbering_20_1_Content_Last"> Write in DD Image mode</text:p>
        </text:list-item>
      </text:list>
      <text:p text:style-name="Text_20_body"><draw:frame draw:style-name="mediacenter" draw:name="0" text:anchor-type="paragraph" draw:z-index="0" svg:width="15.875cm" svg:height="20.443345323741cm"><draw:image xlink:href="Pictures/a354295879513822e42f47a24c64537a.png" xlink:type="simple" xlink:show="embed" xlink:actuate="onLoad"/></draw:frame>
<draw:frame draw:style-name="mediacenter" draw:name="1" text:anchor-type="paragraph" draw:z-index="1" svg:width="15.875cm" svg:height="7.8654718693285cm"><draw:image xlink:href="Pictures/294ddbe272094fd67a6d4bcbaa94c484.png" xlink:type="simple" xlink:show="embed" xlink:actuate="onLoad"/></draw:frame></text:p>
      <text:h text:style-name="Heading_20_2" text:outline-level="2"><text:bookmark-start text:name="__RefHeading___install_eunhasu_os_to_the_smb-q370_5"/><text:bookmark-start text:name="install_eunhasu_os_to_the_smb-q370"/>Install Eunhasu OS to the sMB-Q370<text:bookmark-end text:name="__RefHeading___install_eunhasu_os_to_the_smb-q370_5"/><text:bookmark-end text:name="install_eunhasu_os_to_the_smb-q370"/></text:h>
      <text:h text:style-name="Heading_20_3" text:outline-level="3"><text:bookmark-start text:name="__RefHeading___connect_the_usb_disk_to_the_usb_port_of_the_smb-q370_6"/><text:bookmark-start text:name="connect_the_usb_disk_to_the_usb_port_of_the_smb-q370"/>Connect the USB disk to the USB port of the sMB-Q370<text:bookmark-end text:name="__RefHeading___connect_the_usb_disk_to_the_usb_port_of_the_smb-q370_6"/><text:bookmark-end text:name="connect_the_usb_disk_to_the_usb_port_of_the_smb-q370"/></text:h>
      <text:h text:style-name="Heading_20_3" text:outline-level="3"><text:bookmark-start text:name="__RefHeading___connect_a_lcd_monitor_by_a_hdmi_cable_to_the_smb-q370_7"/><text:bookmark-start text:name="connect_a_lcd_monitor_by_a_hdmi_cable_to_the_smb-q370"/>Connect a LCD monitor by a HDMI cable to the sMB-Q370<text:bookmark-end text:name="__RefHeading___connect_a_lcd_monitor_by_a_hdmi_cable_to_the_smb-q370_7"/><text:bookmark-end text:name="connect_a_lcd_monitor_by_a_hdmi_cable_to_the_smb-q370"/></text:h>
      <text:h text:style-name="Heading_20_3" text:outline-level="3"><text:bookmark-start text:name="__RefHeading___connect_a_usb_keyboard_to_the_smb-q370_and_turn_on_the_pc_8"/><text:bookmark-start text:name="connect_a_usb_keyboard_to_the_smb-q370_and_turn_on_the_pc"/>Connect a USB keyboard to the sMB-Q370 and turn on the PC<text:bookmark-end text:name="__RefHeading___connect_a_usb_keyboard_to_the_smb-q370_and_turn_on_the_pc_8"/><text:bookmark-end text:name="connect_a_usb_keyboard_to_the_smb-q370_and_turn_on_the_pc"/></text:h>
      <text:h text:style-name="Heading_20_3" text:outline-level="3"><text:bookmark-start text:name="__RefHeading___hit_a_f7_button_continuously_while_booting_to_go_to_booting_disk_selection_windows_9"/><text:bookmark-start text:name="hit_a_f7_button_continuously_while_booting_to_go_to_booting_disk_selection_windows"/>Hit a F7 button continuously while booting to go to booting disk selection windows<text:bookmark-end text:name="__RefHeading___hit_a_f7_button_continuously_while_booting_to_go_to_booting_disk_selection_windows_9"/><text:bookmark-end text:name="hit_a_f7_button_continuously_while_booting_to_go_to_booting_disk_selection_windows"/></text:h>
      <text:h text:style-name="Heading_20_3" text:outline-level="3"><text:bookmark-start text:name="__RefHeading___select_the_usb_disk_and_continue_booting_10"/><text:bookmark-start text:name="select_the_usb_disk_and_continue_booting"/>Select the USB disk and continue booting<text:bookmark-end text:name="__RefHeading___select_the_usb_disk_and_continue_booting_10"/><text:bookmark-end text:name="select_the_usb_disk_and_continue_booting"/></text:h>
      <text:h text:style-name="Heading_20_3" text:outline-level="3"><text:bookmark-start text:name="__RefHeading___select_the_first_string_in_clonezilla_windows_11"/><text:bookmark-start text:name="select_the_first_string_in_clonezilla_windows"/>Select the first string in Clonezilla windows<text:bookmark-end text:name="__RefHeading___select_the_first_string_in_clonezilla_windows_11"/><text:bookmark-end text:name="select_the_first_string_in_clonezilla_windows"/></text:h>
      <text:p text:style-name="Text_20_body">Clonezilla live with img Eunhasu-V0.5.5_sMB-Q370_60G_2023-11-29-01-img (VGA 800×600)</text:p>
      <text:h text:style-name="Heading_20_3" text:outline-level="3"><text:bookmark-start text:name="__RefHeading___select_the_installation_disk_12"/><text:bookmark-start text:name="select_the_installation_disk"/>Select the installation disk<text:bookmark-end text:name="__RefHeading___select_the_installation_disk_12"/><text:bookmark-end text:name="select_the_installation_disk"/></text:h>
      <text:list text:style-name="Numbering_20_1" text:continue-numbering="false">
        <text:list-item>
          <text:p text:style-name="Numbering_20_1_Content_First"> if your disk is M.2(NVME) Disk, select nvme0n1 or nvme0n2</text:p>
        </text:list-item>
        <text:list-item>
          <text:p text:style-name="Numbering_20_1_Content_Last"> if your disk is SATA Disk, select sda or sdb</text:p>
        </text:list-item>
      </text:list>
      <text:h text:style-name="Heading_20_3" text:outline-level="3"><text:bookmark-start text:name="__RefHeading___select_y_or_hit_enter_if_asked_whether_to_continue_installations_13"/><text:bookmark-start text:name="select_y_or_hit_enter_if_asked_whether_to_continue_installations"/>Select Y or hit Enter if asked whether to continue installations<text:bookmark-end text:name="__RefHeading___select_y_or_hit_enter_if_asked_whether_to_continue_installations_13"/><text:bookmark-end text:name="select_y_or_hit_enter_if_asked_whether_to_continue_installations"/></text:h>
      <text:h text:style-name="Heading_20_3" text:outline-level="3"><text:bookmark-start text:name="__RefHeading___once_finished_installations_reboot_the_pc_14"/><text:bookmark-start text:name="once_finished_installations_reboot_the_pc"/>Once finished installations, reboot the PC<text:bookmark-end text:name="__RefHeading___once_finished_installations_reboot_the_pc_14"/><text:bookmark-end text:name="once_finished_installations_reboot_the_pc"/></text:h>
      <text:h text:style-name="Heading_20_2" text:outline-level="2"><text:bookmark-start text:name="__RefHeading___expand_partition_15"/><text:bookmark-start text:name="expand_partition"/>Expand Partition<text:bookmark-end text:name="__RefHeading___expand_partition_15"/><text:bookmark-end text:name="expand_partition"/></text:h>
      <text:h text:style-name="Heading_20_3" text:outline-level="3"><text:bookmark-start text:name="__RefHeading___login_to_eunhasu_console_16"/><text:bookmark-start text:name="login_to_eunhasu_console"/>Login to Eunhasu console<text:bookmark-end text:name="__RefHeading___login_to_eunhasu_console_16"/><text:bookmark-end text:name="login_to_eunhasu_console"/></text:h>
      <text:p text:style-name="Text_20_body">(ID: root / P/W: sotmaudio)</text:p>
      <text:h text:style-name="Heading_20_3" text:outline-level="3"><text:bookmark-start text:name="__RefHeading___once_logged_in_enter_mc_to_continue_17"/><text:bookmark-start text:name="once_logged_in_enter_mc_to_continue"/>Once Logged in, enter "mc" to continue<text:bookmark-end text:name="__RefHeading___once_logged_in_enter_mc_to_continue_17"/><text:bookmark-end text:name="once_logged_in_enter_mc_to_continue"/></text:h>
      <text:h text:style-name="Heading_20_3" text:outline-level="3"><text:bookmark-start text:name="__RefHeading___access_torootinstall_folder_18"/><text:bookmark-start text:name="access_torootinstall_folder"/>Access to /root/install folder<text:bookmark-end text:name="__RefHeading___access_torootinstall_folder_18"/><text:bookmark-end text:name="access_torootinstall_folder"/></text:h>
      <text:list text:style-name="Numbering_20_1" text:continue-numbering="false">
        <text:list-item>
          <text:p text:style-name="Numbering_20_1_Content_First"> if you use M.2(NVME) Disk, run setup_nvme.sh file.</text:p>
        </text:list-item>
        <text:list-item>
          <text:p text:style-name="Numbering_20_1_Content_Last"> if you use SATA Disk, run setup_sata.sh file.</text:p>
        </text:list-item>
      </text:list>
      <text:h text:style-name="Heading_20_3" text:outline-level="3"><text:bookmark-start text:name="__RefHeading___reboot_the_smb-q370_pc_19"/><text:bookmark-start text:name="reboot_the_smb-q370_pc"/>Reboot the sMB-Q370 PC<text:bookmark-end text:name="__RefHeading___reboot_the_smb-q370_pc_19"/><text:bookmark-end text:name="reboot_the_smb-q370_p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intalling</dc:title>
  </office:meta>
</office:document-meta>
</file>