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155741d036b0f53817d5456f1f434c.png"/>
  <manifest:file-entry manifest:media-type="image/png" manifest:full-path="Pictures/64759fc7f5b3602abc4e0228a7b65526.png"/>
  <manifest:file-entry manifest:media-type="image/png" manifest:full-path="Pictures/0425150b9ee60ab438b68365b9cd6467.png"/>
  <manifest:file-entry manifest:media-type="image/png" manifest:full-path="Pictures/5f259697f4b5c634d1d8403d5e018897.png"/>
  <manifest:file-entry manifest:media-type="image/png" manifest:full-path="Pictures/fcc7e499261978bcd604c01b088accf0.png"/>
  <manifest:file-entry manifest:media-type="image/png" manifest:full-path="Pictures/ccda28412a29601802c53b37824b75f3.png"/>
  <manifest:file-entry manifest:media-type="image/png" manifest:full-path="Pictures/defc656a0bdd72bd6d3d9250c4e4e9a2.png"/>
  <manifest:file-entry manifest:media-type="image/png" manifest:full-path="Pictures/97ed5fbc88d1c1b031a1d0b04ae2be1e.png"/>
  <manifest:file-entry manifest:media-type="image/png" manifest:full-path="Pictures/d2727566100a5682f7be2b7c25f52caf.png"/>
  <manifest:file-entry manifest:media-type="image/png" manifest:full-path="Pictures/c79dae61ddbd5b645ef57e5291b0ada9.png"/>
  <manifest:file-entry manifest:media-type="image/png" manifest:full-path="Pictures/a5252b1a9530c6aff3c61faed64f923e.png"/>
  <manifest:file-entry manifest:media-type="image/png" manifest:full-path="Pictures/54752d25c9d68abd4a4e72b065c67e8f.png"/>
  <manifest:file-entry manifest:media-type="image/png" manifest:full-path="Pictures/7019dedd7a40ba0d728fa6c5a392b754.png"/>
  <manifest:file-entry manifest:media-type="image/png" manifest:full-path="Pictures/f244e36e4685269a5c23af840ff9d9c1.png"/>
  <manifest:file-entry manifest:media-type="image/png" manifest:full-path="Pictures/9f0cc39c73df435792470c47a159c19f.png"/>
  <manifest:file-entry manifest:media-type="image/png" manifest:full-path="Pictures/43d92a902bb60917975dc74f9a19e848.png"/>
  <manifest:file-entry manifest:media-type="image/png" manifest:full-path="Pictures/3477a55051af389a6a5015b42c2683a6.png"/>
  <manifest:file-entry manifest:media-type="image/png" manifest:full-path="Pictures/4e1d8811cd1e977303a6550d7e8984c8.png"/>
  <manifest:file-entry manifest:media-type="image/png" manifest:full-path="Pictures/669e63982c5a0690bf5f57f90de243f4.png"/>
  <manifest:file-entry manifest:media-type="image/png" manifest:full-path="Pictures/cf3d74b387c5bb4a92032034e542e48b.png"/>
  <manifest:file-entry manifest:media-type="image/png" manifest:full-path="Pictures/ae7dd2e28dcc8ffa60611872335e45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eunhasu:start"/><text:bookmark-start text:name="__RefHeading___eunhasu_시작하기_1"/><text:bookmark-start text:name="eunhasu_시작하기"/>Eunhasu 시작하기<text:bookmark-end text:name="__RefHeading___eunhasu_시작하기_1"/><text:bookmark-end text:name="eunhasu_시작하기"/></text:h>
      <text:h text:style-name="Heading_20_2" text:outline-level="2"><text:bookmark-start text:name="__RefHeading___eunhasu_개요_2"/><text:bookmark-start text:name="eunhasu_개요"/>Eunhasu 개요<text:bookmark-end text:name="__RefHeading___eunhasu_개요_2"/><text:bookmark-end text:name="eunhasu_개요"/></text:h>
      <text:p text:style-name="Text_20_body">Eunhasu 는 Web GUI 기반 네트워크 플레이어 제어 애플리케이션입니다. Linux OS를 기반으로 하였고, 간결하며 멋진 디자인의 Web GUI를 통해 원하는 기능을 손쉽게 설정하고 선택하여 사용할 수 있습니다. PC는 물론 스마트 기기의 다양한 앱을 사용하여 음악을 탐색하고 재생할 수 있습니다.</text:p>
      <text:h text:style-name="Heading_20_2" text:outline-level="2"><text:bookmark-start text:name="__RefHeading___eunhasu_기능_3"/><text:bookmark-start text:name="eunhasu_기능"/>Eunhasu 기능<text:bookmark-end text:name="__RefHeading___eunhasu_기능_3"/><text:bookmark-end text:name="eunhasu_기능"/></text:h>
      <text:list text:style-name="List_20_1" text:continue-numbering="false">
        <text:list-item>
          <text:p text:style-name="List_20_1_Content_First"> Web GUI</text:p>
          <text:list text:style-name="List_20_1">
            <text:list-item>
              <text:p text:style-name="List_20_1_Content"> Easy system configuration</text:p>
            </text:list-item>
            <text:list-item>
              <text:p text:style-name="List_20_1_Content"> Selectable music player applications</text:p>
            </text:list-item>
            <text:list-item>
              <text:p text:style-name="List_20_1_Content"> Selectable and configurable USB audio devices</text:p>
            </text:list-item>
            <text:list-item>
              <text:p text:style-name="List_20_1_Content"> Network share folder and USB storage device setting</text:p>
            </text:list-item>
          </text:list>
        </text:list-item>
        <text:list-item>
          <text:p text:style-name="List_20_1_Content"> Roon Ready</text:p>
        </text:list-item>
        <text:list-item>
          <text:p text:style-name="List_20_1_Content"> Roon Server <text:span text:style-name="sub"><text:a xlink:type="simple" xlink:href="https://docs.sotm-audio.com/doku.php?id=ko:sms-1000sq" text:style-name="Internet_20_link" text:visited-style-name="Visited_20_Internet_20_Link">sMS-1000SQ</text:a> 지원</text:span></text:p>
        </text:list-item>
        <text:list-item>
          <text:p text:style-name="List_20_1_Content"> MinimServer </text:p>
        </text:list-item>
        <text:list-item>
          <text:p text:style-name="List_20_1_Content"> DLNA audio renderer, OpenHome support</text:p>
        </text:list-item>
        <text:list-item>
          <text:p text:style-name="List_20_1_Content"> MPD (Music Player Daemon)</text:p>
        </text:list-item>
        <text:list-item>
          <text:p text:style-name="List_20_1_Content"> LMS (Logitech Media Server)</text:p>
        </text:list-item>
        <text:list-item>
          <text:p text:style-name="List_20_1_Content"> Squeezelite</text:p>
        </text:list-item>
        <text:list-item>
          <text:p text:style-name="List_20_1_Content"> HQPlayer Network Audio Adapter</text:p>
        </text:list-item>
        <text:list-item>
          <text:p text:style-name="List_20_1_Content"> Shairport</text:p>
        </text:list-item>
        <text:list-item>
          <text:p text:style-name="List_20_1_Content_Last"> Multi-zone network playback</text:p>
        </text:list-item>
      </text:list>
      <text:h text:style-name="Heading_20_2" text:outline-level="2"><text:bookmark-start text:name="__RefHeading___eunhasu_적용_모델_4"/><text:bookmark-start text:name="eunhasu_적용_모델"/>Eunhasu 적용 모델<text:bookmark-end text:name="__RefHeading___eunhasu_적용_모델_4"/><text:bookmark-end text:name="eunhasu_적용_모델"/></text:h>
      <text:list text:style-name="List_20_1" text:continue-numbering="false">
        <text:list-item>
          <text:p text:style-name="List_20_1_Content_First"> <text:a xlink:type="simple" xlink:href="https://docs.sotm-audio.com/doku.php?id=ko:sms-200" text:style-name="Internet_20_link" text:visited-style-name="Visited_20_Internet_20_Link">sMS-200</text:a></text:p>
        </text:list-item>
        <text:list-item>
          <text:p text:style-name="List_20_1_Content"> <text:a xlink:type="simple" xlink:href="https://docs.sotm-audio.com/doku.php?id=ko:sms-200ultra" text:style-name="Internet_20_link" text:visited-style-name="Visited_20_Internet_20_Link">sMS-200ultra</text:a></text:p>
        </text:list-item>
        <text:list-item>
          <text:p text:style-name="List_20_1_Content_Last"> <text:a xlink:type="simple" xlink:href="https://docs.sotm-audio.com/doku.php?id=ko:sms-1000sq" text:style-name="Internet_20_link" text:visited-style-name="Visited_20_Internet_20_Link">sMS-1000SQ</text:a></text:p>
        </text:list-item>
      </text:list>
      <text:h text:style-name="Heading_20_2" text:outline-level="2"><text:bookmark-start text:name="__RefHeading___서비스_5"/><text:bookmark-start text:name="서비스"/>서비스<text:bookmark-end text:name="__RefHeading___서비스_5"/><text:bookmark-end text:name="서비스"/></text:h>
      <text:p text:style-name="Text_20_body">아래 각 제품에 해당하는 서비스의 이름을 클릭하면, 이에 해당하는 설명을 확인할 수 있습니다.</text:p>
      <text:h text:style-name="Heading_20_3" text:outline-level="3"><text:bookmark-start text:name="__RefHeading___sms-200_서비스_6"/><text:bookmark-start text:name="sms-200_서비스"/>sMS-200 서비스<text:bookmark-end text:name="__RefHeading___sms-200_서비스_6"/><text:bookmark-end text:name="sms-200_서비스"/></text:h>
      <text:list text:style-name="List_20_1" text:continue-numbering="false">
        <text:list-item>
          <text:p text:style-name="List_20_1_Content_First"> <text:a xlink:type="simple" xlink:href="https://docs.sotm-audio.com/doku.php?id=ko:roon#roon_ready" text:style-name="Internet_20_link" text:visited-style-name="Visited_20_Internet_20_Link">Roon Ready</text:a></text:p>
        </text:list-item>
        <text:list-item>
          <text:p text:style-name="List_20_1_Content"> <text:a xlink:type="simple" xlink:href="https://docs.sotm-audio.com/doku.php?id=ko:squeezelite" text:style-name="Internet_20_link" text:visited-style-name="Visited_20_Internet_20_Link">Squeezelite / Logitech Media Server</text:a></text:p>
        </text:list-item>
        <text:list-item>
          <text:p text:style-name="List_20_1_Content"> <text:a xlink:type="simple" xlink:href="https://docs.sotm-audio.com/doku.php?id=ko:mpd" text:style-name="Internet_20_link" text:visited-style-name="Visited_20_Internet_20_Link">MPD / DLNA renderer</text:a></text:p>
        </text:list-item>
        <text:list-item>
          <text:p text:style-name="List_20_1_Content"> <text:a xlink:type="simple" xlink:href="https://docs.sotm-audio.com/doku.php?id=ko:hqplayer_naa" text:style-name="Internet_20_link" text:visited-style-name="Visited_20_Internet_20_Link">HQPlayer NAA</text:a></text:p>
        </text:list-item>
        <text:list-item>
          <text:p text:style-name="List_20_1_Content"> <text:a xlink:type="simple" xlink:href="https://docs.sotm-audio.com/doku.php?id=ko:shairport" text:style-name="Internet_20_link" text:visited-style-name="Visited_20_Internet_20_Link">Shairport</text:a></text:p>
        </text:list-item>
        <text:list-item>
          <text:p text:style-name="List_20_1_Content_Last"> <text:a xlink:type="simple" xlink:href="https://docs.sotm-audio.com/doku.php?id=ko:librespot" text:style-name="Internet_20_link" text:visited-style-name="Visited_20_Internet_20_Link">LibreSpot</text:a></text:p>
        </text:list-item>
      </text:list>
      <text:h text:style-name="Heading_20_3" text:outline-level="3"><text:bookmark-start text:name="__RefHeading___sms-1000sq_서비스_7"/><text:bookmark-start text:name="sms-1000sq_서비스"/>sMS-1000SQ 서비스<text:bookmark-end text:name="__RefHeading___sms-1000sq_서비스_7"/><text:bookmark-end text:name="sms-1000sq_서비스"/></text:h>
      <text:list text:style-name="List_20_1" text:continue-numbering="false">
        <text:list-item>
          <text:p text:style-name="List_20_1_Content_First"> <text:a xlink:type="simple" xlink:href="https://docs.sotm-audio.com/doku.php?id=ko:roon#roon_server" text:style-name="Internet_20_link" text:visited-style-name="Visited_20_Internet_20_Link">Roon Server</text:a></text:p>
        </text:list-item>
        <text:list-item>
          <text:p text:style-name="List_20_1_Content"> <text:a xlink:type="simple" xlink:href="https://docs.sotm-audio.com/doku.php?id=ko:squeezelite" text:style-name="Internet_20_link" text:visited-style-name="Visited_20_Internet_20_Link">Squeezelite / Logitech Media Server</text:a></text:p>
        </text:list-item>
        <text:list-item>
          <text:p text:style-name="List_20_1_Content"> <text:a xlink:type="simple" xlink:href="https://docs.sotm-audio.com/doku.php?id=ko:mpd" text:style-name="Internet_20_link" text:visited-style-name="Visited_20_Internet_20_Link">MPD / DLNA renderer</text:a></text:p>
        </text:list-item>
        <text:list-item>
          <text:p text:style-name="List_20_1_Content"> <text:a xlink:type="simple" xlink:href="https://docs.sotm-audio.com/doku.php?id=ko:hqplayer_naa" text:style-name="Internet_20_link" text:visited-style-name="Visited_20_Internet_20_Link">HQPlayer NAA</text:a></text:p>
        </text:list-item>
        <text:list-item>
          <text:p text:style-name="List_20_1_Content"> <text:a xlink:type="simple" xlink:href="https://docs.sotm-audio.com/doku.php?id=ko:shairport" text:style-name="Internet_20_link" text:visited-style-name="Visited_20_Internet_20_Link">Shairport</text:a></text:p>
        </text:list-item>
        <text:list-item>
          <text:p text:style-name="List_20_1_Content"> <text:a xlink:type="simple" xlink:href="https://docs.sotm-audio.com/doku.php?id=ko:librespot" text:style-name="Internet_20_link" text:visited-style-name="Visited_20_Internet_20_Link">LibreSpot</text:a></text:p>
        </text:list-item>
        <text:list-item>
          <text:p text:style-name="List_20_1_Content"> <text:a xlink:type="simple" xlink:href="https://docs.sotm-audio.com/doku.php?id=ko:minimserver" text:style-name="Internet_20_link" text:visited-style-name="Visited_20_Internet_20_Link">MinimServer</text:a></text:p>
        </text:list-item>
        <text:list-item>
          <text:p text:style-name="List_20_1_Content_Last"> <text:a xlink:type="simple" xlink:href="https://docs.sotm-audio.com/doku.php?id=ko:cd_ripping" text:style-name="Internet_20_link" text:visited-style-name="Visited_20_Internet_20_Link">CD Ripping</text:a></text:p>
        </text:list-item>
      </text:list>
      <text:h text:style-name="Heading_20_2" text:outline-level="2"><text:bookmark-start text:name="__RefHeading___eunhasu_사용_방법_8"/><text:bookmark-start text:name="eunhasu_사용_방법"/>Eunhasu 사용 방법<text:bookmark-end text:name="__RefHeading___eunhasu_사용_방법_8"/><text:bookmark-end text:name="eunhasu_사용_방법"/></text:h>
      <text:h text:style-name="Heading_20_3" text:outline-level="3"><text:bookmark-start text:name="__RefHeading___eunhasu_web_gui_연결_9"/><text:bookmark-start text:name="eunhasu_web_gui_연결"/>Eunhasu Web GUI 연결<text:bookmark-end text:name="__RefHeading___eunhasu_web_gui_연결_9"/><text:bookmark-end text:name="eunhasu_web_gui_연결"/></text:h>
      <text:p text:style-name="Text_20_body">PC나 스마트 기기의 웹브라우저를 실행하고 <text:a xlink:type="simple" xlink:href="http://eunhasu" text:style-name="Internet_20_link" text:visited-style-name="Visited_20_Internet_20_Link">http://eunhasu</text:a> 에 연결합니다.</text:p>
      <text:p text:style-name="Text_20_body">Apple<text:span text:style-name="sup">®</text:span>   기기에서는 <text:a xlink:type="simple" xlink:href="http://eunhasu.local" text:style-name="Internet_20_link" text:visited-style-name="Visited_20_Internet_20_Link">http://eunhasu.local</text:a> 에 연결 합니다.</text:p>
      <text:p text:style-name="Text_20_body">안드로이드 기기에서는 기기내 웹브라우저로 <text:a xlink:type="simple" xlink:href="http://sotm-audio.com/my" text:style-name="Internet_20_link" text:visited-style-name="Visited_20_Internet_20_Link">http://sotm-audio.com/my</text:a> 에 접속하여 현재 사용 가능한 기기 목록을 확인하기 바랍니다. <text:a xlink:type="simple" xlink:href="http://sotm-audio.com/my" text:style-name="Internet_20_link" text:visited-style-name="Visited_20_Internet_20_Link">http://sotm-audio.com/my</text:a> 사이트는 IPv4 환경에서만 정상동작 합니다.</text:p>
      <text:p text:style-name="Text_20_body">위의 방법으로 연결이 되지 않을 경우에는 공유기에 접속해 Eunhasu가 설치되어 있는 제품<text:span text:style-name="sub">(예 : sMS-200 또는 sMS-1000SQ)</text:span>  의 IP 주소를 확인하고 웹브라우저를 이용해 IP주소 <text:a xlink:type="simple" xlink:href="http://xxx.xxx.xxx.xxx" text:style-name="Internet_20_link" text:visited-style-name="Visited_20_Internet_20_Link">http://xxx.xxx.xxx.xxx</text:a> 에 연결해야 합니다. IP주소를 통해서도 연결이 되지 않을 경우에는 전원 연결, 네트워크 연결 상태 등을 확인해야 합니다. 정상적으로 Eunhasu Web GUI에 연결되면 아래와 같은 화면이 표시 됩니다.</text:p>
      <text:p text:style-name="Text_20_body"><draw:frame draw:style-name="mediacenter" draw:name="0" text:anchor-type="paragraph" draw:z-index="0" svg:width="15.875cm" svg:height="12.232855361596cm"><draw:image xlink:href="Pictures/d8155741d036b0f53817d5456f1f434c.png" xlink:type="simple" xlink:show="embed" xlink:actuate="onLoad"/></draw:frame></text:p>
      <text:h text:style-name="Heading_20_3" text:outline-level="3"><text:bookmark-start text:name="__RefHeading___기능_선택_10"/><text:bookmark-start text:name="기능_선택"/>기능 선택<text:bookmark-end text:name="__RefHeading___기능_선택_10"/><text:bookmark-end text:name="기능_선택"/></text:h>
      <text:p text:style-name="Text_20_body">Web GUI의 기능을 선택하기 위해서는 마우스를 이용하여 원하는 아이콘 위로 커서를 이동하여 아이콘이 선택되도록 하며, 아래와 같이 사용에 필요한 동작 버튼(   )이 표시 되면 마우스로 클릭하여 선택할 수 있습니다. 터치 방식을 사용하는 스마트 기기에서는 아이콘을 터치하면 마우스를 이용하는 것과 같이 동작 버튼이 표시 됩니다.</text:p>
      <text:p text:style-name="Text_20_body"><draw:frame draw:style-name="mediacenter" draw:name="1" text:anchor-type="paragraph" draw:z-index="1" svg:width="15.875cm" svg:height="12.232855361596cm"><draw:image xlink:href="Pictures/64759fc7f5b3602abc4e0228a7b65526.png" xlink:type="simple" xlink:show="embed" xlink:actuate="onLoad"/></draw:frame></text:p>
      <text:p text:style-name="Text_20_body">Roon Ready 서비스를 예를 들어,  아이콘을 클릭하면 Roon Ready 서비스를 'Active' 상태로 변경할 수 있습니다. <draw:frame draw:style-name="mediacenter" draw:name="2" text:anchor-type="paragraph" draw:z-index="2" svg:width="6.7204166666667cm" svg:height="6.7204166666667cm"><draw:image xlink:href="Pictures/0425150b9ee60ab438b68365b9cd6467.png" xlink:type="simple" xlink:show="embed" xlink:actuate="onLoad"/></draw:frame></text:p>
      <text:p text:style-name="Text_20_body">서비스가 정상적으로 'Active' 상태가 된 화면입니다. Roon Ready 뿐만 아니라 다른 서비스도 동일한 화면이거나 유사한 화면이 보이게 됩니다. <draw:frame draw:style-name="mediacenter" draw:name="3" text:anchor-type="paragraph" draw:z-index="3" svg:width="6.7204166666667cm" svg:height="6.7204166666667cm"><draw:image xlink:href="Pictures/5f259697f4b5c634d1d8403d5e01889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서비스 상태가 정상적으로 바뀌지 않거나, 서비스 로딩 애니메이션이 계속 보인다면 페이지를 '다시 읽기' 해주세요.</text:p>
          </table:table-cell>
        </table:table-row>
      </table:table>
      <text:h text:style-name="Heading_20_3" text:outline-level="3"><text:bookmark-start text:name="__RefHeading___시스템_설정_11"/><text:bookmark-start text:name="시스템_설정"/>시스템 설정<text:bookmark-end text:name="__RefHeading___시스템_설정_11"/><text:bookmark-end text:name="시스템_설정"/></text:h>
      <text:p text:style-name="Text_20_body">시스템 이름 변경, 배경화면 변경, Wifi 설정, 라이브러리 설정, 시스템 업그레이드, 재시작, 전원 끄기 기능을 선택할 수 있습니다.</text:p>
      <text:h text:style-name="Heading_20_4" text:outline-level="4"><text:bookmark-start text:name="__RefHeading___일반_설정_12"/><text:bookmark-start text:name="일반_설정"/>일반 설정<text:bookmark-end text:name="__RefHeading___일반_설정_12"/><text:bookmark-end text:name="일반_설정"/></text:h>
      <text:p text:style-name="Text_20_body"><draw:frame draw:style-name="mediacenter" draw:name="4" text:anchor-type="paragraph" draw:z-index="4" svg:width="15.875cm" svg:height="11.850352112676cm"><draw:image xlink:href="Pictures/fcc7e499261978bcd604c01b088accf0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Host name</text:span>: 네트워크를 통해 보여지는 기기의 이름 입니다. 여러 대의 Eunhasu 설치 기기를 사용할 경우에는 서로 다른 Host name를 사용해야합니다. 공백없이 영문자만 사용 가능합니다.</text:p>
        </text:list-item>
        <text:list-item>
          <text:p text:style-name="List_20_1_Content"> <text:span text:style-name="Strong_20_Emphasis">Workgroup</text:span>: 네트워크에 공유된 폴더 연결에 필요한 작업 그룹 이름입니다. 일반적으로 “WORKGROUP”을 사용하며 필요 시 변경 할 수 있습니다. 공백없이 영문자만 사용 가능합니다.</text:p>
        </text:list-item>
        <text:list-item>
          <text:p text:style-name="List_20_1_Content_Last"> <text:span text:style-name="Strong_20_Emphasis">IP</text:span>: 동적/고정 아이피로 설정할 수 있습니다.</text:p>
        </text:list-item>
      </text:list>
      <text:p text:style-name="Text_20_body"><draw:frame draw:style-name="mediacenter" draw:name="5" text:anchor-type="paragraph" draw:z-index="5" svg:width="15.875cm" svg:height="11.850352112676cm"><draw:image xlink:href="Pictures/ccda28412a29601802c53b37824b75f3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Save &amp; Reboot system</text:span>: 변경한 정보를 저장하고 제품을 재시작합니다.</text:p>
        </text:list-item>
        <text:list-item>
          <text:p text:style-name="List_20_1_Content_Last"> <text:span text:style-name="Strong_20_Emphasis">Cancel</text:span>: 입력한 정보를 무시하고 처음 화면으로 돌아갑니다.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고정 IP를 설정 후에 잊어버리면 안됩니다. 만약 설정한 고정 IP를 잊어 버렸다면 아래처럼 해보십시오. 그래도 안될 경우에는 <text:a xlink:type="simple" xlink:href="https://docs.sotm-audio.com/doku.php?id=en:eunhasu:burn_sdcard_image" text:style-name="Internet_20_link" text:visited-style-name="Visited_20_Internet_20_Link">micro SD를 새로</text:a> 구워야 합니다.</text:p>
            <text:list text:style-name="Numbering_20_1" text:continue-numbering="false">
              <text:list-item>
                <text:p text:style-name="Numbering_20_1_Content_First">  기기의 전원을 켠다.</text:p>
              </text:list-item>
              <text:list-item>
                <text:p text:style-name="Numbering_20_1_Content">  부팅 완료 후, 유선 LAN 을 뽑는다.</text:p>
              </text:list-item>
              <text:list-item>
                <text:p text:style-name="Numbering_20_1_Content">  약 10분 정도 기다린다.</text:p>
              </text:list-item>
              <text:list-item>
                <text:p text:style-name="Numbering_20_1_Content">  유선 LAN 을 다시 꽂는다.</text:p>
              </text:list-item>
              <text:list-item>
                <text:p text:style-name="Numbering_20_1_Content_Last">  기기를 재부팅한다.</text:p>
              </text:list-item>
            </text:list>
          </table:table-cell>
        </table:table-row>
      </table:table>
      <text:h text:style-name="Heading_20_4" text:outline-level="4"><text:bookmark-start text:name="__RefHeading___배경_화면_변경_13"/><text:bookmark-start text:name="배경_화면_변경"/>배경 화면 변경<text:bookmark-end text:name="__RefHeading___배경_화면_변경_13"/><text:bookmark-end text:name="배경_화면_변경"/></text:h>
      <text:p text:style-name="Text_20_body">배경 화면을 변경합니다. jpeg, png 형식의 파일을 배경으로 적용할 수 있습니다. 변경 후에도 기존 화면이 그대로 보인다면, 웹브라우저의 캐시때문일 수 있습니다. 페이지 '새로고침'을 해주세요.</text:p>
      <text:p text:style-name="Text_20_body"><draw:frame draw:style-name="mediacenter" draw:name="6" text:anchor-type="paragraph" draw:z-index="6" svg:width="15.875cm" svg:height="9.185534591195cm"><draw:image xlink:href="Pictures/defc656a0bdd72bd6d3d9250c4e4e9a2.png" xlink:type="simple" xlink:show="embed" xlink:actuate="onLoad"/></draw:frame></text:p>
      <text:h text:style-name="Heading_20_4" text:outline-level="4"><text:bookmark-start text:name="__RefHeading___wifi_설정_14"/><text:bookmark-start text:name="wifi_설정"/>Wifi 설정<text:bookmark-end text:name="__RefHeading___wifi_설정_14"/><text:bookmark-end text:name="wifi_설정"/></text:h>
      <text:p text:style-name="Text_20_body"><text:a xlink:type="simple" xlink:href="https://docs.sotm-audio.com/doku.php?id=ko:how_to_use_wifi_in_eunhasu" text:style-name="Internet_20_link" text:visited-style-name="Visited_20_Internet_20_Link">Wifi 연결 방법</text:a> 페이지를 참고해주세요.</text:p>
      <text:h text:style-name="Heading_20_3" text:outline-level="3"><text:bookmark-start text:name="__RefHeading___라이브러리_설정_15"/><text:bookmark-start text:name="라이브러리_설정"/>라이브러리 설정<text:bookmark-end text:name="__RefHeading___라이브러리_설정_15"/><text:bookmark-end text:name="라이브러리_설정"/></text:h>
      <text:p text:style-name="Text_20_body">음악파일이 저장되어 있는 네트워크 공유폴더의 경로와 USB 저장장치 사용여부를 설정 합니다.</text:p>
      <text:p text:style-name="Text_20_body"><draw:frame draw:style-name="mediacenter" draw:name="7" text:anchor-type="paragraph" draw:z-index="7" svg:width="15.875cm" svg:height="12.170833333333cm"><draw:image xlink:href="Pictures/97ed5fbc88d1c1b031a1d0b04ae2be1e.png" xlink:type="simple" xlink:show="embed" xlink:actuate="onLoad"/></draw:frame></text:p>
      <text:list text:style-name="List_20_1" text:continue-numbering="false">
        <text:list-item>
          <text:p text:style-name="List_20_1_Content_First"> NAME: Logitech Media Server나 MPD에 표시되는 라이브러리 폴더 이름을 입력합니다. 공백없이 영문자, 숫자만 조합만 사용 가능합니다.</text:p>
        </text:list-item>
        <text:list-item>
          <text:p text:style-name="List_20_1_Content"> PATH: 네트워크 공유폴더의 경로를 입력합니다. 스크린샷에 보이는 경로 설정을 참고하기 바랍니다.</text:p>
        </text:list-item>
        <text:list-item>
          <text:p text:style-name="List_20_1_Content"> ID: 네트워크 공유폴더에 접근하기 위해 아이디가 필요하면 입력합니다.</text:p>
        </text:list-item>
        <text:list-item>
          <text:p text:style-name="List_20_1_Content"> PW: 네트워크 공유폴더에 접근하기 위한 아이디에 패스워드가 필요하면 입력합니다.</text:p>
        </text:list-item>
        <text:list-item>
          <text:p text:style-name="List_20_1_Content"> Save &amp; Use: 입력한 정보를 저장하고 연결하여 사용 합니다.</text:p>
        </text:list-item>
        <text:list-item>
          <text:p text:style-name="List_20_1_Content"> Save: 입력한 정보를 저장하지만 사용하지는 않습니다.</text:p>
        </text:list-item>
        <text:list-item>
          <text:p text:style-name="List_20_1_Content"> Remove: 입력한 정보를 삭제 합니다.</text:p>
        </text:list-item>
        <text:list-item>
          <text:p text:style-name="List_20_1_Content"> Automatic USB storage mount: USB 저장장치 사용 여부를 설정 하고, 최대 2개의 USB 저장 장치를 사용할 수 있습니다.</text:p>
          <text:list text:style-name="List_20_1">
            <text:list-item>
              <text:p text:style-name="List_20_1_Content"> 선택하면 USB 저장장치가 연결되고 자동으로 인식하여 Logitech Media Server나 MPD에서 USB1, USB2로 연결 됩니다.</text:p>
            </text:list-item>
          </text:list>
        </text:list-item>
        <text:list-item>
          <text:p text:style-name="List_20_1_Content"> Save changes: 변경 되거나 추가된 정보를 저장 합니다.</text:p>
        </text:list-item>
        <text:list-item>
          <text:p text:style-name="List_20_1_Content_Last"> Cancel: 입력한 정보를 무시하고 처음 화면으로 돌아 갑니다.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 Save changes 버튼을 눌러 네트워크 공유폴더를 저장 해야만, 또 다른 네트워크 공유폴더를 추가 할 수 있습니다. </text:p>
          </table:table-cell>
        </table:table-row>
      </table:table>
      <text:h text:style-name="Heading_20_3" text:outline-level="3"><text:bookmark-start text:name="__RefHeading___eunhasu_폴더_접근_16"/><text:bookmark-start text:name="eunhasu_폴더_접근"/>Eunhasu 폴더 접근<text:bookmark-end text:name="__RefHeading___eunhasu_폴더_접근_16"/><text:bookmark-end text:name="eunhasu_폴더_접근"/></text:h>
      <text:h text:style-name="Heading_20_4" text:outline-level="4"><text:bookmark-start text:name="__RefHeading___windows_17"/><text:bookmark-start text:name="windows"/>Windows<text:bookmark-end text:name="__RefHeading___windows_17"/><text:bookmark-end text:name="windows"/></text:h>
      <text:p text:style-name="Text_20_body">탐색기 '네트워크' 항목에 'EUNHASU' 를 선택하면 현재 동작 중인 Eunhasu 가 동작하고 있는 제품의 폴더에 접근할 수 있습니다. 여러 대의 Eunhasu 가 동작하고 있는 제품을 사용할 때는 이름이 중복되지 않도록 시스템 이름을 변경해야 합니다.</text:p>
      <text:p text:style-name="Text_20_body"><draw:frame draw:style-name="mediacenter" draw:name="8" text:anchor-type="paragraph" draw:z-index="8" svg:width="15.875cm" svg:height="10.014497878359cm"><draw:image xlink:href="Pictures/d2727566100a5682f7be2b7c25f52caf.png" xlink:type="simple" xlink:show="embed" xlink:actuate="onLoad"/></draw:frame></text:p>
      <text:p text:style-name="Text_20_body">경로창에서 경로를 직접 입력하여 접근할 수도 있습니다.</text:p>
      <text:p text:style-name="Text_20_body"><draw:frame draw:style-name="mediacenter" draw:name="9" text:anchor-type="paragraph" draw:z-index="9" svg:width="15.875cm" svg:height="10.014497878359cm"><draw:image xlink:href="Pictures/c79dae61ddbd5b645ef57e5291b0ada9.png" xlink:type="simple" xlink:show="embed" xlink:actuate="onLoad"/></draw:frame></text:p>
      <text:p text:style-name="Text_20_body">정상적으로 접속이 되면 mwdata의 내용을 볼 수 있습니다. <draw:frame draw:style-name="mediacenter" draw:name="10" text:anchor-type="paragraph" draw:z-index="10" svg:width="15.875cm" svg:height="10.014497878359cm"><draw:image xlink:href="Pictures/a5252b1a9530c6aff3c61faed64f923e.png" xlink:type="simple" xlink:show="embed" xlink:actuate="onLoad"/></draw:frame></text:p>
      <text:h text:style-name="Heading_20_4" text:outline-level="4"><text:bookmark-start text:name="__RefHeading___mac_os_18"/><text:bookmark-start text:name="mac_os"/>Mac OS<text:bookmark-end text:name="__RefHeading___mac_os_18"/><text:bookmark-end text:name="mac_os"/></text:h>
      <text:p text:style-name="Text_20_body">Finder 에서 Eunhasu 로 연결하여 Eunhasu 탑재 기기의 폴더에 접근할 수 있습니다. 접근할 때, 'Guest' 권한으로 접근하면 됩니다.</text:p>
      <text:p text:style-name="Text_20_body"><draw:frame draw:style-name="mediacenter" draw:name="11" text:anchor-type="paragraph" draw:z-index="11" svg:width="15.875cm" svg:height="9.7646226415094cm"><draw:image xlink:href="Pictures/54752d25c9d68abd4a4e72b065c67e8f.png" xlink:type="simple" xlink:show="embed" xlink:actuate="onLoad"/></draw:frame><draw:frame draw:style-name="mediacenter" draw:name="12" text:anchor-type="paragraph" draw:z-index="12" svg:width="15.875cm" svg:height="9.7646226415094cm"><draw:image xlink:href="Pictures/7019dedd7a40ba0d728fa6c5a392b754.png" xlink:type="simple" xlink:show="embed" xlink:actuate="onLoad"/></draw:frame></text:p>
      <text:h text:style-name="Heading_20_3" text:outline-level="3"><text:bookmark-start text:name="__RefHeading___시스템_업그레이드_19"/><text:bookmark-start text:name="시스템_업그레이드"/>시스템 업그레이드<text:bookmark-end text:name="__RefHeading___시스템_업그레이드_19"/><text:bookmark-end text:name="시스템_업그레이드"/></text:h>
      <text:p text:style-name="Text_20_body">기기의 소프트웨어를 업그레이드 합니다.</text:p>
      <text:p text:style-name="Text_20_body"><draw:frame draw:style-name="mediacenter" draw:name="13" text:anchor-type="paragraph" draw:z-index="13" svg:width="15.875cm" svg:height="10.870381289308cm"><draw:image xlink:href="Pictures/f244e36e4685269a5c23af840ff9d9c1.png" xlink:type="simple" xlink:show="embed" xlink:actuate="onLoad"/></draw:frame></text:p>
      <text:list text:style-name="List_20_1" text:continue-numbering="false">
        <text:list-item>
          <text:p text:style-name="List_20_1_Content_First"> Upgrade now: 모든 사용중인 프로그램을 중지하고 필요한 소프트웨어를 업그레이드 합니다.</text:p>
        </text:list-item>
        <text:list-item>
          <text:p text:style-name="List_20_1_Content_Last"> Cancel: 업그레이드를 하지 않고 처음 화면으로 돌아 갑니다.</text:p>
        </text:list-item>
      </text:list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업그레이드는 시간이 많이 걸릴 수 있으며 중간에 전원을 강제로 끄면 제품을 <text:span text:style-name="Strong_20_Emphasis"><text:a xlink:type="simple" xlink:href="https://docs.sotm-audio.com/doku.php?id=ko:eunhasu:burn_sdcard_image" text:style-name="Internet_20_link" text:visited-style-name="Visited_20_Internet_20_Link">다른 방법을 </text:a></text:span> <text:span text:style-name="Strong_20_Emphasis"><text:a xlink:type="simple" xlink:href="https://docs.sotm-audio.com/doku.php?id=ko:eunhasu:burn_sdcard_image" text:style-name="Internet_20_link" text:visited-style-name="Visited_20_Internet_20_Link">이용</text:a></text:span> 하여 복구해야 하므로 절대로 전원을 강제로 끄면 안됩니다.</text:p>
              </text:list-item>
              <text:list-item>
                <text:p text:style-name="List_20_1_Content_Last"> 데이터를 안전하게 보관하기 위해서는 업그레이드 시작 전에 연결된 외부 저장장치를 제거하고 시작해야 합니다.</text:p>
              </text:list-item>
            </text:list>
          </table:table-cell>
        </table:table-row>
      </table:table>
      <text:p text:style-name="Text_20_body">업그레이드가 시작되면 진행정도를 화면에 보여줍니다.</text:p>
      <text:p text:style-name="Text_20_body"><draw:frame draw:style-name="mediacenter" draw:name="14" text:anchor-type="paragraph" draw:z-index="14" svg:width="15.875cm" svg:height="10.870381289308cm"><draw:image xlink:href="Pictures/9f0cc39c73df435792470c47a159c19f.png" xlink:type="simple" xlink:show="embed" xlink:actuate="onLoad"/></draw:frame></text:p>
      <text:p text:style-name="Text_20_body">서버에 업그레이드 파일이 존재하면, “System Setup” 오른쪽에 노란색 아이콘이 나타납니다.</text:p>
      <text:p text:style-name="Text_20_body"><draw:frame draw:style-name="mediacenter" draw:name="15" text:anchor-type="paragraph" draw:z-index="15" svg:width="6.8791666666667cm" svg:height="6.0854166666667cm"><draw:image xlink:href="Pictures/43d92a902bb60917975dc74f9a19e848.png" xlink:type="simple" xlink:show="embed" xlink:actuate="onLoad"/></draw:frame></text:p>
      <text:p text:style-name="Text_20_body">필수 업그레이드가 필요할 경우에 아래 그림과 같은 팝업이 뜹니다.</text:p>
      <text:p text:style-name="Text_20_body"><draw:frame draw:style-name="mediacenter" draw:name="16" text:anchor-type="paragraph" draw:z-index="16" svg:width="15.875cm" svg:height="12.232855361596cm"><draw:image xlink:href="Pictures/3477a55051af389a6a5015b42c2683a6.png" xlink:type="simple" xlink:show="embed" xlink:actuate="onLoad"/></draw:frame></text:p>
      <text:h text:style-name="Heading_20_3" text:outline-level="3"><text:bookmark-start text:name="__RefHeading___재부팅_및_전원_끄기_20"/><text:bookmark-start text:name="재부팅_및_전원_끄기"/>재부팅 및 전원 끄기<text:bookmark-end text:name="__RefHeading___재부팅_및_전원_끄기_20"/><text:bookmark-end text:name="재부팅_및_전원_끄기"/></text:h>
      <text:p text:style-name="Text_20_body">기기를 재부팅하거나 전원을 끕니다.</text:p>
      <text:p text:style-name="Text_20_body">리부팅 동작에 약 2~3분이 소요됩니다. 기기에 연결된 장치에 따라서 부팅 소요시간은 늘어날 수 있습니다. <draw:frame draw:style-name="mediacenter" draw:name="17" text:anchor-type="paragraph" draw:z-index="17" svg:width="15.875cm" svg:height="11.788243348983cm"><draw:image xlink:href="Pictures/4e1d8811cd1e977303a6550d7e8984c8.png" xlink:type="simple" xlink:show="embed" xlink:actuate="onLoad"/></draw:frame></text:p>
      <text:p text:style-name="Text_20_body">'power off' 기능은 즉각적으로 이루어지지 않고, 서서히 종료됩니다. 전원 코드를 강제로 뺄 경우에 저장장치를 손상 시킬 수 있으니, 'power off' 기능을 사용해서 전원을 꺼주세요. <draw:frame draw:style-name="mediacenter" draw:name="18" text:anchor-type="paragraph" draw:z-index="18" svg:width="15.875cm" svg:height="11.788243348983cm"><draw:image xlink:href="Pictures/669e63982c5a0690bf5f57f90de243f4.png" xlink:type="simple" xlink:show="embed" xlink:actuate="onLoad"/></draw:frame></text:p>
      <text:h text:style-name="Heading_20_2" text:outline-level="2"><text:bookmark-start text:name="__RefHeading___유의_사항_21"/><text:bookmark-start text:name="유의_사항"/>유의 사항<text:bookmark-end text:name="__RefHeading___유의_사항_21"/><text:bookmark-end text:name="유의_사항"/></text:h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Eunhasu 가 동작하고 있는 제품과 제어하는 PC 또는 스마트기기는 동일한 네트워크 망에 연결되어 있어야 정상동작합니다.</text:p>
              </text:list-item>
              <text:list-item>
                <text:p text:style-name="List_20_1_Content"> 서비스를 사용하기 전에 USB audio output 을 확인해주세요.</text:p>
              </text:list-item>
              <text:list-item>
                <text:p text:style-name="List_20_1_Content"> 외부 저장 장치를 연결하여 사용할 시, 별도로 전원이 공급되는 외장 하드디스크의 사용을 추천합니다. 최대 4TB 까지 사용할 수 있습니다.</text:p>
              </text:list-item>
              <text:list-item>
                <text:p text:style-name="List_20_1_Content"> 오디오 전용 USB 포트외에 USB2.0포트는 1개의 포트만 사용하기를 권장합니다.2개의 USB 포트를 동시에 사용하면 음질이 저하될 수 있으므로 1 개의 USB 포트 사용을 권장 합니다.</text:p>
              </text:list-item>
              <text:list-item>
                <text:p text:style-name="List_20_1_Content"> Eunhasu 는 IPv4 환경에서 개발, 테스트 되었습니다. IPv6 환경에서는 정상동작하지 않을 수 있습니다.</text:p>
              </text:list-item>
              <text:list-item>
                <text:p text:style-name="List_20_1_Content"> 외부 저장장치가 아닌, mwdata 디렉터리 공간을 100% 사용하게되면 시스템이 정상동작하지 않을 수 있습니다.</text:p>
              </text:list-item>
              <text:list-item>
                <text:p text:style-name="List_20_1_Content"> 외부 저장장치의 파일시스템이 exFAT 인 경우에는 Eunhasu 버전 V0.2.7 이후부터 사용 가능합니다.</text:p>
              </text:list-item>
              <text:list-item>
                <text:p text:style-name="List_20_1_Content"> 외부 저장장치의 파티션이 여러 개 일 경우에 정상동작 하지 않습니다. 외부 저장장치의 파티션이 1개로 설정하여 사용바랍니다.</text:p>
              </text:list-item>
              <text:list-item>
                <text:p text:style-name="List_20_1_Content_Last"> 외부 저장장치 연결후 Squeezelite, MPD/DLNA 에서 사용 가능합니다.</text:p>
              </text:list-item>
            </text:list>
          </table:table-cell>
        </table:table-row>
      </table:table>
      <text:h text:style-name="Heading_20_2" text:outline-level="2"><text:bookmark-start text:name="__RefHeading___추가_팁_22"/><text:bookmark-start text:name="추가_팁"/>추가 팁<text:bookmark-end text:name="__RefHeading___추가_팁_22"/><text:bookmark-end text:name="추가_팁"/></text:h>
      <text:h text:style-name="Heading_20_3" text:outline-level="3"><text:bookmark-start text:name="__RefHeading___msd_카드_초기화_방법_23"/><text:bookmark-start text:name="msd_카드_초기화_방법"/>mSD 카드 초기화 방법<text:bookmark-end text:name="__RefHeading___msd_카드_초기화_방법_23"/><text:bookmark-end text:name="msd_카드_초기화_방법"/></text:h>
      <text:p text:style-name="Text_20_body">sMS-200(or sMS-200ultra)의 mSD 카드를 초기화 하는 방법 입니다.</text:p>
      <text:list text:style-name="List_20_1" text:continue-numbering="false">
        <text:list-item>
          <text:p text:style-name="LastListParagraph_List_20_1_Content_First"> <text:a xlink:type="simple" xlink:href="https://docs.sotm-audio.com/doku.php?id=ko:eunhasu:burn_sdcard_image" text:style-name="Internet_20_link" text:visited-style-name="Visited_20_Internet_20_Link">sMS-200 용 mSD 카드 초기화 방법</text:a></text:p>
        </text:list-item>
      </text:list>
      <text:h text:style-name="Heading_20_3" text:outline-level="3"><text:bookmark-start text:name="__RefHeading___sms-1000sq_eunhasu_초기화_방법_24"/><text:bookmark-start text:name="sms-1000sq_eunhasu_초기화_방법"/>sMS-1000SQ Eunhasu 초기화 방법<text:bookmark-end text:name="__RefHeading___sms-1000sq_eunhasu_초기화_방법_24"/><text:bookmark-end text:name="sms-1000sq_eunhasu_초기화_방법"/></text:h>
      <text:p text:style-name="Text_20_body">sMS-1000SQ의 Eunhasu를 새로 설치하여 시스템 전체를 초기화 하는 방법 입니다.</text:p>
      <text:list text:style-name="List_20_1" text:continue-numbering="false">
        <text:list-item>
          <text:p text:style-name="LastListParagraph_List_20_1_Content_First"> <text:a xlink:type="simple" xlink:href="https://docs.sotm-audio.com/doku.php?id=ko:eunhasu:installing_x86" text:style-name="Internet_20_link" text:visited-style-name="Visited_20_Internet_20_Link">sMS-1000SQ Eunhasu 초기화 방법</text:a></text:p>
        </text:list-item>
      </text:list>
      <text:h text:style-name="Heading_20_2" text:outline-level="2"><text:bookmark-start text:name="__RefHeading___추가_정보_25"/><text:bookmark-start text:name="추가_정보"/>추가 정보<text:bookmark-end text:name="__RefHeading___추가_정보_25"/><text:bookmark-end text:name="추가_정보"/></text:h>
      <text:h text:style-name="Heading_20_3" text:outline-level="3"><text:bookmark-start text:name="__RefHeading___native_dsd_재생_지원_dac_리스트_26"/><text:bookmark-start text:name="native_dsd_재생_지원_dac_리스트"/>Native DSD 재생 지원 DAC 리스트<text:bookmark-end text:name="__RefHeading___native_dsd_재생_지원_dac_리스트_26"/><text:bookmark-end text:name="native_dsd_재생_지원_dac_리스트"/></text:h>
      <text:p text:style-name="Text_20_body">아래는 Eunhasu 에서 지원하는 Native DSD를 지원하는 DAC에 대한 목록입니다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odel                                                </text:p>
          </table:table-cell>
          <table:table-cell office:value-type="string" table:style-name="tableheader">
            <text:p text:style-name="Table_20_Heading"> USB ID                 </text:p>
          </table:table-cell>
        </table:table-row>
        <table:table-row>
          <table:table-cell office:value-type="string" table:style-name="tablecell">
            <text:p text:style-name="tablealignleft"> Playback Designs                                     </text:p>
          </table:table-cell>
          <table:table-cell office:value-type="string" table:style-name="tablecell">
            <text:p text:style-name="tablealignleft"> 0x23ba                 </text:p>
          </table:table-cell>
        </table:table-row>
        <table:table-row>
          <table:table-cell office:value-type="string" table:style-name="tablecell">
            <text:p text:style-name="tablealignleft"> AURALiC VEGA                                         </text:p>
          </table:table-cell>
          <table:table-cell office:value-type="string" table:style-name="tablecell">
            <text:p text:style-name="tablealignleft"> 0x1511, 0x0037         </text:p>
          </table:table-cell>
        </table:table-row>
        <table:table-row>
          <table:table-cell office:value-type="string" table:style-name="tablecell">
            <text:p text:style-name="tablealignleft"> Wyred 4 Sound DAC-2 DSD                              </text:p>
          </table:table-cell>
          <table:table-cell office:value-type="string" table:style-name="tablecell">
            <text:p text:style-name="tablealignleft"> 0x20b1, 0x0002         </text:p>
          </table:table-cell>
        </table:table-row>
        <table:table-row>
          <table:table-cell office:value-type="string" table:style-name="tablecell">
            <text:p text:style-name="tablealignleft"> iFi Audio micro/nano iDSD                            </text:p>
          </table:table-cell>
          <table:table-cell office:value-type="string" table:style-name="tablecell">
            <text:p text:style-name="tablealignleft"> 0x20b1, 0x3008         </text:p>
          </table:table-cell>
        </table:table-row>
        <table:table-row>
          <table:table-cell office:value-type="string" table:style-name="tablecell">
            <text:p text:style-name="tablealignleft"> Matrix Audio X-Sabre                                 </text:p>
          </table:table-cell>
          <table:table-cell office:value-type="string" table:style-name="tablecell">
            <text:p text:style-name="tablealignleft"> 0x20b1, 0x2008         </text:p>
          </table:table-cell>
        </table:table-row>
        <table:table-row>
          <table:table-cell office:value-type="string" table:style-name="tablecell">
            <text:p text:style-name="tablealignleft"> Matrix Audio Quattro II                              </text:p>
          </table:table-cell>
          <table:table-cell office:value-type="string" table:style-name="tablecell">
            <text:p text:style-name="tablealignleft"> 0x20b1, 0x302a         </text:p>
          </table:table-cell>
        </table:table-row>
        <table:table-row>
          <table:table-cell office:value-type="string" table:style-name="tablecell">
            <text:p text:style-name="tablealignleft"> Matrix Audio Mini-i Pro                              </text:p>
          </table:table-cell>
          <table:table-cell office:value-type="string" table:style-name="tablecell">
            <text:p text:style-name="tablealignleft"> 0x20b1, 0x300a         </text:p>
          </table:table-cell>
        </table:table-row>
        <table:table-row>
          <table:table-cell office:value-type="string" table:style-name="tablecell">
            <text:p text:style-name="tablealignleft"> Matrix Audio X-SPDIF 2                               </text:p>
          </table:table-cell>
          <table:table-cell office:value-type="string" table:style-name="tablecell">
            <text:p text:style-name="tablealignleft"> 0x20b1, 0x2004         </text:p>
          </table:table-cell>
        </table:table-row>
        <table:table-row>
          <table:table-cell office:value-type="string" table:style-name="tablecell">
            <text:p text:style-name="tablealignleft"> Pro-Ject Pre Box S2 Digital                          </text:p>
          </table:table-cell>
          <table:table-cell office:value-type="string" table:style-name="tablecell">
            <text:p text:style-name="tablealignleft"> 0x2772, 0x0230         </text:p>
          </table:table-cell>
        </table:table-row>
        <table:table-row>
          <table:table-cell office:value-type="string" table:style-name="tablecell">
            <text:p text:style-name="tablealignleft"> OPPO HA-1                                            </text:p>
          </table:table-cell>
          <table:table-cell office:value-type="string" table:style-name="tablecell">
            <text:p text:style-name="tablealignleft"> 0x22d9, 0x0416         </text:p>
          </table:table-cell>
        </table:table-row>
        <table:table-row>
          <table:table-cell office:value-type="string" table:style-name="tablecell">
            <text:p text:style-name="tablealignleft"> LH Labs Geek Out 1V5                                 </text:p>
          </table:table-cell>
          <table:table-cell office:value-type="string" table:style-name="tablecell">
            <text:p text:style-name="tablealignleft"> 0x2522, 0x0007         </text:p>
          </table:table-cell>
        </table:table-row>
        <table:table-row>
          <table:table-cell office:value-type="string" table:style-name="tablecell">
            <text:p text:style-name="tablealignleft"> OPPO Sonica                                          </text:p>
          </table:table-cell>
          <table:table-cell office:value-type="string" table:style-name="tablecell">
            <text:p text:style-name="tablealignleft"> 0x22d9, 0x0436         </text:p>
          </table:table-cell>
        </table:table-row>
        <table:table-row>
          <table:table-cell office:value-type="string" table:style-name="tablecell">
            <text:p text:style-name="tablealignleft"> LH Labs VI DAC Infinity                              </text:p>
          </table:table-cell>
          <table:table-cell office:value-type="string" table:style-name="tablecell">
            <text:p text:style-name="tablealignleft"> 0x2522, 0x0012         </text:p>
          </table:table-cell>
        </table:table-row>
        <table:table-row>
          <table:table-cell office:value-type="string" table:style-name="tablecell">
            <text:p text:style-name="tablealignleft"> LH Labs Geek Pulse X Inifinity 2V0                   </text:p>
          </table:table-cell>
          <table:table-cell office:value-type="string" table:style-name="tablecell">
            <text:p text:style-name="tablealignleft"> 0x2522, 0x0009         </text:p>
          </table:table-cell>
        </table:table-row>
        <table:table-row>
          <table:table-cell office:value-type="string" table:style-name="tablecell">
            <text:p text:style-name="tablealignleft"> Mytek Brooklyn DAC                                   </text:p>
          </table:table-cell>
          <table:table-cell office:value-type="string" table:style-name="tablecell">
            <text:p text:style-name="tablealignleft"> 0x25ce, 0x001f         </text:p>
          </table:table-cell>
        </table:table-row>
        <table:table-row>
          <table:table-cell office:value-type="string" table:style-name="tablecell">
            <text:p text:style-name="tablealignleft"> Mytek Brooklyn DAC+                                  </text:p>
          </table:table-cell>
          <table:table-cell office:value-type="string" table:style-name="tablecell">
            <text:p text:style-name="tablealignleft"> 0x27f7, 0x1301         </text:p>
          </table:table-cell>
        </table:table-row>
        <table:table-row>
          <table:table-cell office:value-type="string" table:style-name="tablecell">
            <text:p text:style-name="tablealignleft"> Mytek Manhattan DAC                                  </text:p>
          </table:table-cell>
          <table:table-cell office:value-type="string" table:style-name="tablecell">
            <text:p text:style-name="tablealignleft"> 0x25ce, 0x0021         </text:p>
          </table:table-cell>
        </table:table-row>
        <table:table-row>
          <table:table-cell office:value-type="string" table:style-name="tablecell">
            <text:p text:style-name="tablealignleft"> Mytek Liberty DAC                                    </text:p>
          </table:table-cell>
          <table:table-cell office:value-type="string" table:style-name="tablecell">
            <text:p text:style-name="tablealignleft"> 0x25ce, 0x801e/0x001e  </text:p>
          </table:table-cell>
        </table:table-row>
        <table:table-row>
          <table:table-cell office:value-type="string" table:style-name="tablecell">
            <text:p text:style-name="tablealignleft"> NuPrime DAC-10                                       </text:p>
          </table:table-cell>
          <table:table-cell office:value-type="string" table:style-name="tablecell">
            <text:p text:style-name="tablealignleft"> 0x16b0, 0x06b2         </text:p>
          </table:table-cell>
        </table:table-row>
        <table:table-row>
          <table:table-cell office:value-type="string" table:style-name="tablecell">
            <text:p text:style-name="tablealignleft"> NuPrime Audio HD-AVP/AVA                             </text:p>
          </table:table-cell>
          <table:table-cell office:value-type="string" table:style-name="tablecell">
            <text:p text:style-name="tablealignleft"> 0x16d0, 0x06b4         </text:p>
          </table:table-cell>
        </table:table-row>
        <table:table-row>
          <table:table-cell office:value-type="string" table:style-name="tablecell">
            <text:p text:style-name="tablealignleft"> NuPrime IDA-8                                        </text:p>
          </table:table-cell>
          <table:table-cell office:value-type="string" table:style-name="tablecell">
            <text:p text:style-name="tablealignleft"> 0x16d0, 0x09d8         </text:p>
          </table:table-cell>
        </table:table-row>
        <table:table-row>
          <table:table-cell office:value-type="string" table:style-name="tablecell">
            <text:p text:style-name="tablealignleft"> NuPrime Audio DAC-9                                  </text:p>
          </table:table-cell>
          <table:table-cell office:value-type="string" table:style-name="tablecell">
            <text:p text:style-name="tablealignleft"> 0x16d0, 0x09db         </text:p>
          </table:table-cell>
        </table:table-row>
        <table:table-row>
          <table:table-cell office:value-type="string" table:style-name="tablecell">
            <text:p text:style-name="tablealignleft"> ENCORE mDSD                                          </text:p>
          </table:table-cell>
          <table:table-cell office:value-type="string" table:style-name="tablecell">
            <text:p text:style-name="tablealignleft"> 0x16d0, 0x09dd         </text:p>
          </table:table-cell>
        </table:table-row>
        <table:table-row>
          <table:table-cell office:value-type="string" table:style-name="tablecell">
            <text:p text:style-name="tablealignleft"> Bryston BDA3                                         </text:p>
          </table:table-cell>
          <table:table-cell office:value-type="string" table:style-name="tablecell">
            <text:p text:style-name="tablealignleft"> 0x1db5, 0x0003         </text:p>
          </table:table-cell>
        </table:table-row>
        <table:table-row>
          <table:table-cell office:value-type="string" table:style-name="tablecell">
            <text:p text:style-name="tablealignleft"> WaveIO USB Audio 2.0                                 </text:p>
          </table:table-cell>
          <table:table-cell office:value-type="string" table:style-name="tablecell">
            <text:p text:style-name="tablealignleft"> 0x20a0, 0x4143         </text:p>
          </table:table-cell>
        </table:table-row>
        <table:table-row>
          <table:table-cell office:value-type="string" table:style-name="tablecell">
            <text:p text:style-name="tablealignleft"> Gustard DAC-X20U                                     </text:p>
          </table:table-cell>
          <table:table-cell office:value-type="string" table:style-name="tablecell">
            <text:p text:style-name="tablealignleft"> 0x20b1, 0x000a         </text:p>
          </table:table-cell>
        </table:table-row>
        <table:table-row>
          <table:table-cell office:value-type="string" table:style-name="tablecell">
            <text:p text:style-name="tablealignleft"> Denafrips DAC                                        </text:p>
          </table:table-cell>
          <table:table-cell office:value-type="string" table:style-name="tablecell">
            <text:p text:style-name="tablealignleft"> 0x20b1, 0x2005         </text:p>
          </table:table-cell>
        </table:table-row>
        <table:table-row>
          <table:table-cell office:value-type="string" table:style-name="tablecell">
            <text:p text:style-name="tablealignleft"> DIYINHK DSD DXD 384kHz USB to I2S/DSD                </text:p>
          </table:table-cell>
          <table:table-cell office:value-type="string" table:style-name="tablecell">
            <text:p text:style-name="tablealignleft"> 0x20b1, 0x2009         </text:p>
          </table:table-cell>
        </table:table-row>
        <table:table-row>
          <table:table-cell office:value-type="string" table:style-name="tablecell">
            <text:p text:style-name="tablealignleft"> OKTO RESEARCH DAC8PRO                                </text:p>
          </table:table-cell>
          <table:table-cell office:value-type="string" table:style-name="tablecell">
            <text:p text:style-name="tablealignleft"> 0x20b1, 0x2009         </text:p>
          </table:table-cell>
        </table:table-row>
        <table:table-row>
          <table:table-cell office:value-type="string" table:style-name="tablecell">
            <text:p text:style-name="tablealignleft"> JLsounds I2SoverUSB                                  </text:p>
          </table:table-cell>
          <table:table-cell office:value-type="string" table:style-name="tablecell">
            <text:p text:style-name="tablealignleft"> 0x20b1, 0x2023         </text:p>
          </table:table-cell>
        </table:table-row>
        <table:table-row>
          <table:table-cell office:value-type="string" table:style-name="tablecell">
            <text:p text:style-name="tablealignleft"> Engineered Electronics Stereo Playback Interface     </text:p>
          </table:table-cell>
          <table:table-cell office:value-type="string" table:style-name="tablecell">
            <text:p text:style-name="tablealignleft"> 0x20b1, 0x300f         </text:p>
          </table:table-cell>
        </table:table-row>
        <table:table-row>
          <table:table-cell office:value-type="string" table:style-name="tablecell">
            <text:p text:style-name="tablealignleft"> Eastern El. MiniMax Tube DAC Supreme                 </text:p>
          </table:table-cell>
          <table:table-cell office:value-type="string" table:style-name="tablecell">
            <text:p text:style-name="tablealignleft"> 0x20b1, 0x3021         </text:p>
          </table:table-cell>
        </table:table-row>
        <table:table-row>
          <table:table-cell office:value-type="string" table:style-name="tablecell">
            <text:p text:style-name="tablealignleft"> Aune X1S 32BIT/384 DSD DAC                           </text:p>
          </table:table-cell>
          <table:table-cell office:value-type="string" table:style-name="tablecell">
            <text:p text:style-name="tablealignleft"> 0x20b1, 0x3023         </text:p>
          </table:table-cell>
        </table:table-row>
        <table:table-row>
          <table:table-cell office:value-type="string" table:style-name="tablecell">
            <text:p text:style-name="tablealignleft"> Unison Research Unico CD Due                         </text:p>
          </table:table-cell>
          <table:table-cell office:value-type="string" table:style-name="tablecell">
            <text:p text:style-name="tablealignleft"> 0x20b1, 0x302d         </text:p>
          </table:table-cell>
        </table:table-row>
        <table:table-row>
          <table:table-cell office:value-type="string" table:style-name="tablecell">
            <text:p text:style-name="tablealignleft"> Holo Springs Level 3 R2R DAC                         </text:p>
          </table:table-cell>
          <table:table-cell office:value-type="string" table:style-name="tablecell">
            <text:p text:style-name="tablealignleft"> 0x20b1, 0x3036         </text:p>
          </table:table-cell>
        </table:table-row>
        <table:table-row>
          <table:table-cell office:value-type="string" table:style-name="tablecell">
            <text:p text:style-name="tablealignleft"> Soekris dac1101                                      </text:p>
          </table:table-cell>
          <table:table-cell office:value-type="string" table:style-name="tablecell">
            <text:p text:style-name="tablealignleft"> 0x20b1, 0x3073         </text:p>
          </table:table-cell>
        </table:table-row>
        <table:table-row>
          <table:table-cell office:value-type="string" table:style-name="tablecell">
            <text:p text:style-name="tablealignleft"> Singxer F-1 converter board                          </text:p>
          </table:table-cell>
          <table:table-cell office:value-type="string" table:style-name="tablecell">
            <text:p text:style-name="tablealignleft"> 0x20b1, 0x3086         </text:p>
          </table:table-cell>
        </table:table-row>
        <table:table-row>
          <table:table-cell office:value-type="string" table:style-name="tablecell">
            <text:p text:style-name="tablealignleft"> CH Precision C1 DAC                                  </text:p>
          </table:table-cell>
          <table:table-cell office:value-type="string" table:style-name="tablecell">
            <text:p text:style-name="tablealignleft"> 0x20b1, 0x307b         </text:p>
          </table:table-cell>
        </table:table-row>
        <table:table-row>
          <table:table-cell office:value-type="string" table:style-name="tablecell">
            <text:p text:style-name="tablealignleft"> OPPO HA-2                                            </text:p>
          </table:table-cell>
          <table:table-cell office:value-type="string" table:style-name="tablecell">
            <text:p text:style-name="tablealignleft"> 0x22d9, 0x0426         </text:p>
          </table:table-cell>
        </table:table-row>
        <table:table-row>
          <table:table-cell office:value-type="string" table:style-name="tablecell">
            <text:p text:style-name="tablealignleft"> HDTA Serenade DSD                                    </text:p>
          </table:table-cell>
          <table:table-cell office:value-type="string" table:style-name="tablecell">
            <text:p text:style-name="tablealignleft"> 0x22e1, 0xca01         </text:p>
          </table:table-cell>
        </table:table-row>
        <table:table-row>
          <table:table-cell office:value-type="string" table:style-name="tablecell">
            <text:p text:style-name="tablealignleft"> PS Audio NuWave DAC                                  </text:p>
          </table:table-cell>
          <table:table-cell office:value-type="string" table:style-name="tablecell">
            <text:p text:style-name="tablealignleft"> 0x2616, 0x0106         </text:p>
          </table:table-cell>
        </table:table-row>
        <table:table-row>
          <table:table-cell office:value-type="string" table:style-name="tablecell">
            <text:p text:style-name="tablealignleft"> Audiolab M-DAC+                                      </text:p>
          </table:table-cell>
          <table:table-cell office:value-type="string" table:style-name="tablecell">
            <text:p text:style-name="tablealignleft"> 0x2622, 0x0041         </text:p>
          </table:table-cell>
        </table:table-row>
        <table:table-row>
          <table:table-cell office:value-type="string" table:style-name="tablecell">
            <text:p text:style-name="tablealignleft"> Mutec MC3+ USB                                       </text:p>
          </table:table-cell>
          <table:table-cell office:value-type="string" table:style-name="tablecell">
            <text:p text:style-name="tablealignleft"> 0x29a2, 0x0086         </text:p>
          </table:table-cell>
        </table:table-row>
        <table:table-row>
          <table:table-cell office:value-type="string" table:style-name="tablecell">
            <text:p text:style-name="tablealignleft"> Cayin iDAC-6                                         </text:p>
          </table:table-cell>
          <table:table-cell office:value-type="string" table:style-name="tablecell">
            <text:p text:style-name="tablealignleft"> 0x2d87, 0x000a         </text:p>
          </table:table-cell>
        </table:table-row>
        <table:table-row>
          <table:table-cell office:value-type="string" table:style-name="tablecell">
            <text:p text:style-name="tablealignleft"> MSB Technology                                       </text:p>
          </table:table-cell>
          <table:table-cell office:value-type="string" table:style-name="tablecell">
            <text:p text:style-name="tablealignleft"> 0x6b42, 0x0042         </text:p>
          </table:table-cell>
        </table:table-row>
        <table:table-row>
          <table:table-cell office:value-type="string" table:style-name="tablecell">
            <text:p text:style-name="tablealignleft"> W4S DAC-2v2SE                                        </text:p>
          </table:table-cell>
          <table:table-cell office:value-type="string" table:style-name="tablecell">
            <text:p text:style-name="tablealignleft"> 0x27f7, 0x3002         </text:p>
          </table:table-cell>
        </table:table-row>
        <table:table-row>
          <table:table-cell office:value-type="string" table:style-name="tablecell">
            <text:p text:style-name="tablealignleft"> Amanero Combo384                                     </text:p>
          </table:table-cell>
          <table:table-cell office:value-type="string" table:style-name="tablecell">
            <text:p text:style-name="tablealignleft"> 0x16d0, 0x071a         </text:p>
          </table:table-cell>
        </table:table-row>
        <table:table-row>
          <table:table-cell office:value-type="string" table:style-name="tablecell">
            <text:p text:style-name="tablealignleft"> JAVS X6-DAC                                          </text:p>
          </table:table-cell>
          <table:table-cell office:value-type="string" table:style-name="tablecell">
            <text:p text:style-name="tablealignleft"> 0x2573, 0x8201         </text:p>
          </table:table-cell>
        </table:table-row>
        <table:table-row>
          <table:table-cell office:value-type="string" table:style-name="tablecell">
            <text:p text:style-name="tablealignleft"> iFi Neo iDSD                                         </text:p>
          </table:table-cell>
          <table:table-cell office:value-type="string" table:style-name="tablecell">
            <text:p text:style-name="tablealignleft"> 0x20b1, 0x3009         </text:p>
          </table:table-cell>
        </table:table-row>
        <table:table-row>
          <table:table-cell office:value-type="string" table:style-name="tablecell">
            <text:p text:style-name="tablealignleft"> ifi Pro iDSD                                         </text:p>
          </table:table-cell>
          <table:table-cell office:value-type="string" table:style-name="tablecell">
            <text:p text:style-name="tablealignleft"> 0x20bi, 0x3008         </text:p>
          </table:table-cell>
        </table:table-row>
        <table:table-row>
          <table:table-cell office:value-type="string" table:style-name="tablecell">
            <text:p text:style-name="tablealignleft"> OPPO UDP-205                                         </text:p>
          </table:table-cell>
          <table:table-cell office:value-type="string" table:style-name="tablecell">
            <text:p text:style-name="tablealignleft"> 0x22d9, 0x0461         </text:p>
          </table:table-cell>
        </table:table-row>
        <table:table-row>
          <table:table-cell office:value-type="string" table:style-name="tablecell">
            <text:p text:style-name="tablealignleft"> Topping D50, D30 Pro                                 </text:p>
          </table:table-cell>
          <table:table-cell office:value-type="string" table:style-name="tablecell">
            <text:p text:style-name="tablealignleft"> 0x152a, 0x8750         </text:p>
          </table:table-cell>
        </table:table-row>
        <table:table-row>
          <table:table-cell office:value-type="string" table:style-name="tablecell">
            <text:p text:style-name="tablealignleft"> Hegel HD12 DSD                                       </text:p>
          </table:table-cell>
          <table:table-cell office:value-type="string" table:style-name="tablecell">
            <text:p text:style-name="tablealignleft"> 0x0d8c, 0x0316         </text:p>
          </table:table-cell>
        </table:table-row>
        <table:table-row>
          <table:table-cell office:value-type="string" table:style-name="tablecell">
            <text:p text:style-name="tablealignleft"> Furutech ADL Stratos                                 </text:p>
          </table:table-cell>
          <table:table-cell office:value-type="string" table:style-name="tablecell">
            <text:p text:style-name="tablealignleft"> 0x16d0, 0x0733         </text:p>
          </table:table-cell>
        </table:table-row>
        <table:table-row>
          <table:table-cell office:value-type="string" table:style-name="tablecell">
            <text:p text:style-name="tablealignleft"> M2Tech Young MkIII                                   </text:p>
          </table:table-cell>
          <table:table-cell office:value-type="string" table:style-name="tablecell">
            <text:p text:style-name="tablealignleft"> 0x249c, 0x9326         </text:p>
          </table:table-cell>
        </table:table-row>
        <table:table-row>
          <table:table-cell office:value-type="string" table:style-name="tablecell">
            <text:p text:style-name="tablealignleft"> M2Tech hiFaceTWO                                     </text:p>
          </table:table-cell>
          <table:table-cell office:value-type="string" table:style-name="tablecell">
            <text:p text:style-name="tablealignleft"> 0x249c, 0x930b         </text:p>
          </table:table-cell>
        </table:table-row>
        <table:table-row>
          <table:table-cell office:value-type="string" table:style-name="tablecell">
            <text:p text:style-name="tablealignleft"> W4S DAC-2v2SE                                        </text:p>
          </table:table-cell>
          <table:table-cell office:value-type="string" table:style-name="tablecell">
            <text:p text:style-name="tablealignleft"> 0x27f7, 0x3002         </text:p>
          </table:table-cell>
        </table:table-row>
        <table:table-row>
          <table:table-cell office:value-type="string" table:style-name="tablecell">
            <text:p text:style-name="tablealignleft"> Rotel 1592                                           </text:p>
          </table:table-cell>
          <table:table-cell office:value-type="string" table:style-name="tablecell" table:number-rows-spanned="3">
            <text:p text:style-name="tablealignleft"> 0x278b, 0x5100         </text:p>
          </table:table-cell>
        </table:table-row>
        <table:table-row>
          <table:table-cell office:value-type="string" table:style-name="tablecell">
            <text:p text:style-name="tablealignleft"> sDP-1000EX                                           </text:p>
          </table:table-cell>
        </table:table-row>
        <table:table-row>
          <table:table-cell office:value-type="string" table:style-name="tablecell">
            <text:p text:style-name="tablealignleft"> T+A USB HD Audio 1                                   </text:p>
          </table:table-cell>
        </table:table-row>
        <table:table-row>
          <table:table-cell office:value-type="string" table:style-name="tablecell">
            <text:p text:style-name="tablealignleft"> T+A USB HD Audio 2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+A SD 3100 HV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non DA-300USB                                      </text:p>
          </table:table-cell>
          <table:table-cell office:value-type="string" table:style-name="tablecell">
            <text:p text:style-name="tablealignleft"> 0x154e, 0x1003         </text:p>
          </table:table-cell>
        </table:table-row>
        <table:table-row>
          <table:table-cell office:value-type="string" table:style-name="tablecell">
            <text:p text:style-name="tablealignleft"> Denon DCD-1500RE                                     </text:p>
          </table:table-cell>
          <table:table-cell office:value-type="string" table:style-name="tablecell">
            <text:p text:style-name="tablealignleft"> 0x154e, 0x1002         </text:p>
          </table:table-cell>
        </table:table-row>
        <table:table-row>
          <table:table-cell office:value-type="string" table:style-name="tablecell">
            <text:p text:style-name="tablealignleft"> Marantz HD-DAC1, Marantz NA11-S                      </text:p>
          </table:table-cell>
          <table:table-cell office:value-type="string" table:style-name="tablecell">
            <text:p text:style-name="tablealignleft"> 0x154e, 0x3005         </text:p>
          </table:table-cell>
        </table:table-row>
        <table:table-row>
          <table:table-cell office:value-type="string" table:style-name="tablecell">
            <text:p text:style-name="tablealignleft"> Marantz SA-14S1                                      </text:p>
          </table:table-cell>
          <table:table-cell office:value-type="string" table:style-name="tablecell">
            <text:p text:style-name="tablealignleft"> 0x154e, 0x3006         </text:p>
          </table:table-cell>
        </table:table-row>
        <table:table-row>
          <table:table-cell office:value-type="string" table:style-name="tablecell">
            <text:p text:style-name="tablealignleft"> Luxman DA-06                                         </text:p>
          </table:table-cell>
          <table:table-cell office:value-type="string" table:style-name="tablecell">
            <text:p text:style-name="tablealignleft"> 0x1852, 0x5065         </text:p>
          </table:table-cell>
        </table:table-row>
        <table:table-row>
          <table:table-cell office:value-type="string" table:style-name="tablecell">
            <text:p text:style-name="tablealignleft"> TEAC UD-501/UD-501V2/UD-503/NT-503                   </text:p>
          </table:table-cell>
          <table:table-cell office:value-type="string" table:style-name="tablecell">
            <text:p text:style-name="tablealignleft"> 0x0644, 0x8043         </text:p>
          </table:table-cell>
        </table:table-row>
        <table:table-row>
          <table:table-cell office:value-type="string" table:style-name="tablecell">
            <text:p text:style-name="tablealignleft"> Esoteric D-05X                                       </text:p>
          </table:table-cell>
          <table:table-cell office:value-type="string" table:style-name="tablecell">
            <text:p text:style-name="tablealignleft"> 0x0644, 0x8044         </text:p>
          </table:table-cell>
        </table:table-row>
        <table:table-row>
          <table:table-cell office:value-type="string" table:style-name="tablecell">
            <text:p text:style-name="tablealignleft"> TEAC UD-301                                          </text:p>
          </table:table-cell>
          <table:table-cell office:value-type="string" table:style-name="tablecell">
            <text:p text:style-name="tablealignleft"> 0x0644, 0x804a         </text:p>
          </table:table-cell>
        </table:table-row>
        <table:table-row>
          <table:table-cell office:value-type="string" table:style-name="tablecell">
            <text:p text:style-name="tablealignleft"> Mola Mola Makua                                      </text:p>
          </table:table-cell>
          <table:table-cell office:value-type="string" table:style-name="tablecell">
            <text:p text:style-name="tablealignleft"> 0x20b1, 0x3089         </text:p>
          </table:table-cell>
        </table:table-row>
        <table:table-row>
          <table:table-cell office:value-type="string" table:style-name="tablecell">
            <text:p text:style-name="tablealignleft"> Peachtree nova500                                    </text:p>
          </table:table-cell>
          <table:table-cell office:value-type="string" table:style-name="tablecell">
            <text:p text:style-name="tablealignleft"> 0x29c5, 0x0022         </text:p>
          </table:table-cell>
        </table:table-row>
        <table:table-row>
          <table:table-cell office:value-type="string" table:style-name="tablecell">
            <text:p text:style-name="tablealignleft"> Gustard USB audio GSD audio                          </text:p>
          </table:table-cell>
          <table:table-cell office:value-type="string" table:style-name="tablecell">
            <text:p text:style-name="tablealignleft"> 0x292b, 0xc4b3         </text:p>
          </table:table-cell>
        </table:table-row>
        <table:table-row>
          <table:table-cell office:value-type="string" table:style-name="tablecell">
            <text:p text:style-name="tablealignleft"> Lindemann USB Audio 2.0                              </text:p>
          </table:table-cell>
          <table:table-cell office:value-type="string" table:style-name="tablecell">
            <text:p text:style-name="tablealignleft"> 0x2305, 0x0010         </text:p>
          </table:table-cell>
        </table:table-row>
        <table:table-row>
          <table:table-cell office:value-type="string" table:style-name="tablecell">
            <text:p text:style-name="tablealignleft"> D&amp;M holdings Inc. PMA-2500NE                         </text:p>
          </table:table-cell>
          <table:table-cell office:value-type="string" table:style-name="tablecell">
            <text:p text:style-name="tablealignleft"> 0x154e, 0x1007         </text:p>
          </table:table-cell>
        </table:table-row>
        <table:table-row>
          <table:table-cell office:value-type="string" table:style-name="tablecell">
            <text:p text:style-name="tablealignleft"> Quad Artera DAC                                      </text:p>
          </table:table-cell>
          <table:table-cell office:value-type="string" table:style-name="tablecell">
            <text:p text:style-name="tablealignleft"> 0x2622, 0x0002         </text:p>
          </table:table-cell>
        </table:table-row>
        <table:table-row>
          <table:table-cell office:value-type="string" table:style-name="tablecell">
            <text:p text:style-name="tablealignleft"> Quad XU1 Audio                                       </text:p>
          </table:table-cell>
          <table:table-cell office:value-type="string" table:style-name="tablecell">
            <text:p text:style-name="tablealignleft"> 0x2622, 0x0001         </text:p>
          </table:table-cell>
        </table:table-row>
        <table:table-row>
          <table:table-cell office:value-type="string" table:style-name="tablecell">
            <text:p text:style-name="tablealignleft"> Mission XU1 Audio                                    </text:p>
          </table:table-cell>
          <table:table-cell office:value-type="string" table:style-name="tablecell">
            <text:p text:style-name="tablealignleft"> 0x2622, 0x0010         </text:p>
          </table:table-cell>
        </table:table-row>
        <table:table-row>
          <table:table-cell office:value-type="string" table:style-name="tablecell">
            <text:p text:style-name="tablealignleft"> Luxman XU1 Audio                                     </text:p>
          </table:table-cell>
          <table:table-cell office:value-type="string" table:style-name="tablecell">
            <text:p text:style-name="tablealignleft"> 0x2622, 0x0020         </text:p>
          </table:table-cell>
        </table:table-row>
        <table:table-row>
          <table:table-cell office:value-type="string" table:style-name="tablecell">
            <text:p text:style-name="tablealignleft"> Wharfedale XU1 Audio                                 </text:p>
          </table:table-cell>
          <table:table-cell office:value-type="string" table:style-name="tablecell">
            <text:p text:style-name="tablealignleft"> 0x2622, 0x0030         </text:p>
          </table:table-cell>
        </table:table-row>
        <table:table-row>
          <table:table-cell office:value-type="string" table:style-name="tablecell">
            <text:p text:style-name="tablealignleft"> Audiolab 8300 CDQ                                    </text:p>
          </table:table-cell>
          <table:table-cell office:value-type="string" table:style-name="tablecell">
            <text:p text:style-name="tablealignleft"> 0x2622, 0x0041         </text:p>
          </table:table-cell>
        </table:table-row>
        <table:table-row>
          <table:table-cell office:value-type="string" table:style-name="tablecell">
            <text:p text:style-name="tablealignleft"> Audiolab XU1 Audio                                   </text:p>
          </table:table-cell>
          <table:table-cell office:value-type="string" table:style-name="tablecell">
            <text:p text:style-name="tablealignleft"> 0x2622, 0x0040         </text:p>
          </table:table-cell>
        </table:table-row>
        <table:table-row>
          <table:table-cell office:value-type="string" table:style-name="tablecell">
            <text:p text:style-name="tablealignleft"> Ekco XU1 Audio                                       </text:p>
          </table:table-cell>
          <table:table-cell office:value-type="string" table:style-name="tablecell">
            <text:p text:style-name="tablealignleft"> 0x2622, 0x0050         </text:p>
          </table:table-cell>
        </table:table-row>
        <table:table-row>
          <table:table-cell office:value-type="string" table:style-name="tablecell">
            <text:p text:style-name="tablealignleft"> IAG XU1 Audio                                        </text:p>
          </table:table-cell>
          <table:table-cell office:value-type="string" table:style-name="tablecell">
            <text:p text:style-name="tablealignleft"> 0x2622, 0x0060         </text:p>
          </table:table-cell>
        </table:table-row>
        <table:table-row>
          <table:table-cell office:value-type="string" table:style-name="tablecell">
            <text:p text:style-name="tablealignleft"> Mission Audio                                        </text:p>
          </table:table-cell>
          <table:table-cell office:value-type="string" table:style-name="tablecell">
            <text:p text:style-name="tablealignleft"> 0x2622, 0x0011         </text:p>
          </table:table-cell>
        </table:table-row>
        <table:table-row>
          <table:table-cell office:value-type="string" table:style-name="tablecell">
            <text:p text:style-name="tablealignleft"> Luxman Audio                                         </text:p>
          </table:table-cell>
          <table:table-cell office:value-type="string" table:style-name="tablecell">
            <text:p text:style-name="tablealignleft"> 0x2622, 0x0021         </text:p>
          </table:table-cell>
        </table:table-row>
        <table:table-row>
          <table:table-cell office:value-type="string" table:style-name="tablecell">
            <text:p text:style-name="tablealignleft"> Wharfedale Audio                                     </text:p>
          </table:table-cell>
          <table:table-cell office:value-type="string" table:style-name="tablecell">
            <text:p text:style-name="tablealignleft"> 0x2622, 0x0031         </text:p>
          </table:table-cell>
        </table:table-row>
        <table:table-row>
          <table:table-cell office:value-type="string" table:style-name="tablecell">
            <text:p text:style-name="tablealignleft"> Ekco Audio                                           </text:p>
          </table:table-cell>
          <table:table-cell office:value-type="string" table:style-name="tablecell">
            <text:p text:style-name="tablealignleft"> 0x2622, 0x0051         </text:p>
          </table:table-cell>
        </table:table-row>
        <table:table-row>
          <table:table-cell office:value-type="string" table:style-name="tablecell">
            <text:p text:style-name="tablealignleft"> IAG Audio                                            </text:p>
          </table:table-cell>
          <table:table-cell office:value-type="string" table:style-name="tablecell">
            <text:p text:style-name="tablealignleft"> 0x2622, 0x0061         </text:p>
          </table:table-cell>
        </table:table-row>
        <table:table-row>
          <table:table-cell office:value-type="string" table:style-name="tablecell">
            <text:p text:style-name="tablealignleft"> Accuphase DC-950 / DP-560 / DC-37 / DP-430 / DAC-50  </text:p>
          </table:table-cell>
          <table:table-cell office:value-type="string" table:style-name="tablecell">
            <text:p text:style-name="tablealignleft"> 0x21ed, 0xd37a         </text:p>
          </table:table-cell>
        </table:table-row>
        <table:table-row>
          <table:table-cell office:value-type="string" table:style-name="tablecell">
            <text:p text:style-name="tablealignleft"> Auralic Vega G2.1                                    </text:p>
          </table:table-cell>
          <table:table-cell office:value-type="string" table:style-name="tablecell">
            <text:p text:style-name="tablealignleft"> 0x1511, 0x0052         </text:p>
          </table:table-cell>
        </table:table-row>
        <table:table-row>
          <table:table-cell office:value-type="string" table:style-name="tablecell">
            <text:p text:style-name="tablealignleft"> Marantz SA10S1                                       </text:p>
          </table:table-cell>
          <table:table-cell office:value-type="string" table:style-name="tablecell">
            <text:p text:style-name="tablealignleft"> 0x154e, 0x3008         </text:p>
          </table:table-cell>
        </table:table-row>
      </table:table>
      <text:p text:style-name="Text_20_body">사용하는 DAC가 Eunhasu에서 지원하는 Native DSD DAC인지 확인하려면 다음 절차를 따라주세요.
시스템 설정 페이지 하단의 DAC infromation 링크를 클릭하여 DAC 정보 페이지로 이동 후</text:p>
      <text:p text:style-name="Text_20_body"><draw:frame draw:style-name="mediacenter" draw:name="19" text:anchor-type="paragraph" draw:z-index="19" svg:width="31.802916666667cm" style:rel-width="100%" svg:height="29.765625cm" style:rel-height="scale"><draw:image xlink:href="Pictures/cf3d74b387c5bb4a92032034e542e48b.png" xlink:type="simple" xlink:show="embed" xlink:actuate="onLoad"/></draw:frame></text:p>
      <text:p text:style-name="Text_20_body">아래 이미지를 참고하여 DAC정보 페이지에서 기기에 연결한 DAC의 USB ID를 확인하여</text:p>
      <text:p text:style-name="Text_20_body"><draw:frame draw:style-name="mediacenter" draw:name="20" text:anchor-type="paragraph" draw:z-index="20" svg:width="25.770416666667cm" style:rel-width="100%" svg:height="11.721041666667cm" style:rel-height="scale"><draw:image xlink:href="Pictures/ae7dd2e28dcc8ffa60611872335e45e4.png" xlink:type="simple" xlink:show="embed" xlink:actuate="onLoad"/></draw:frame></text:p>
      <text:p text:style-name="Text_20_body">위의 Native DSD DAC 목록에 일치하는 USB ID가 있다면 Native DSD  재생을 지원하는 DAC입니다.</text:p>
      <text:p text:style-name="Text_20_body">만약 일치하는 USB ID가 없다면 info@sotm-audio.com으로 위 DAC정보 페이지와 함께 요청 메일을 보내 주시면 Eunhasu에서 Native DAC 재생을 할 수 있게 업그레이드 하여드립니다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eunhasu:start</dc:title>
  </office:meta>
</office:document-meta>
</file>