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a88069a8e656d2cf08ca2c63b231f3.png"/>
  <manifest:file-entry manifest:media-type="image/png" manifest:full-path="Pictures/49b6f31873c30a7064abec3dd92def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5.875cm" svg:height="12.431525735294cm"><draw:image xlink:href="Pictures/4da88069a8e656d2cf08ca2c63b231f3.png" xlink:type="simple" xlink:show="embed" xlink:actuate="onLoad"/></draw:frame>
<text:a xlink:type="simple" xlink:href="http://www.signalyst.com/" text:style-name="Internet_20_link" text:visited-style-name="Visited_20_Internet_20_Link">HQPlayer</text:a><text:bookmark text:name="ko:hqplayer_naa"/> 는 Windows, macOS, Linux 에서 동작하는 up-sampling 가능한 고성능 미디어 플레이어입니다. HQPlayer NAA는 HQPlayer 와 네트웍으로 연결하여 음악을 재생하는 기능입니다. 특히 DSD 재생 기능이 탁월 합니다.</text:p>
      <text:p text:style-name="Text_20_body"><draw:frame draw:style-name="mediacenter" draw:name="1" text:anchor-type="paragraph" draw:z-index="1" svg:width="15.875cm" svg:height="12.232855361596cm"><draw:image xlink:href="Pictures/49b6f31873c30a7064abec3dd92defdc.png" xlink:type="simple" xlink:show="embed" xlink:actuate="onLoad"/></draw:frame>
Eunhasu의 HQPlayer NAA 설정화면에서는 HQPlayer 에 나타날 이름을 지정할 수 있습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qplayer_naa</dc:title>
  </office:meta>
</office:document-meta>
</file>