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p text:style-name="Text_20_body">sMS-200은 SOtM의 자체 기술로 개발한 ‘미디어 재생 전용 보드’가 탑재된 소형 네트워크 플레이어 입니다.</text:p>
      <text:list text:style-name="List_20_1" text:continue-numbering="false">
        <text:list-item>
          <text:p text:style-name="List_20_1_Content_First"> <text:a xlink:type="simple" xlink:href="http://www.sotm-audio.com/sotmwp/english/portfolio-item/sms-200/" text:style-name="Internet_20_link" text:visited-style-name="Visited_20_Internet_20_Link">자세한 제품 설명</text:a></text:p>
        </text:list-item>
        <text:list-item>
          <text:p text:style-name="List_20_1_Content_Last"> <text:a xlink:type="simple" xlink:href="https://docs.sotm-audio.com/doku.php?id=en:sms-200_user_guide" text:style-name="Internet_20_link" text:visited-style-name="Visited_20_Internet_20_Link">sMS-200 사용자 가이드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</dc:title>
  </office:meta>
</office:document-meta>
</file>