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7959017c8eddf4438d6c46f8f2bc00.png"/>
  <manifest:file-entry manifest:media-type="image/png" manifest:full-path="Pictures/524b06965bfb9bd6edf3dba0862900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2.726458333333cm" svg:height="2.3283333333333cm"><draw:image xlink:href="Pictures/ab7959017c8eddf4438d6c46f8f2bc00.png" xlink:type="simple" xlink:show="embed" xlink:actuate="onLoad"/></draw:frame>
<draw:frame draw:style-name="mediacenter" draw:name="1" text:anchor-type="paragraph" draw:z-index="1" svg:width="12.726458333333cm" svg:height="1.2170833333333cm"><draw:image xlink:href="Pictures/524b06965bfb9bd6edf3dba086290089.png" xlink:type="simple" xlink:show="embed" xlink:actuate="onLoad"/></draw:frame></text:p>
      <text:p text:style-name="Text_20_body"><text:bookmark text:name="start"/>In modern society, music always exists around us regardless of our will. It is truly hard to imagine if our daily life will be just going around without music. Since we have heard music from our mother’s womb and will keep hearing music to the very last moment of our life, it means our life cannot be separated from music.</text:p>
      <text:p text:style-name="Text_20_body">Music which is always being with us is not just physical vibration in air, nor an object but exists in a sequence of rhythm arranged by melody and harmony. If such musical elements can reach to us by the physical ways, we will definitely feel Soul Of the Music™ and experience the whole of art, otherwise, music will be just an imagination which can’t move our heart and our mind.</text:p>
      <text:p text:style-name="Text_20_body">In the past period of time, music could be delivered only by musician’s physical performance, however, thanks to the drastic and continuous development of the technology, the great musician’s performance can come alive without any distortion and move our soul even who have disappeared into the time.</text:p>
      <text:p text:style-name="Text_20_body">SOtM™ is a very special brand which can deliver the Soul Of the Music™ through the cutting edge audio technology.</text:p>
      <text:p text:style-name="Text_20_body">SOtM™ will become the most important partner in your music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start</dc:title>
  </office:meta>
</office:document-meta>
</file>