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be25b2fcb75496b2464ed5c3198e8bd.jpg"/>
  <manifest:file-entry manifest:media-type="image/jpeg" manifest:full-path="Pictures/81782d258a711d7309cc1c0c18e3958c.jpg"/>
  <manifest:file-entry manifest:media-type="image/jpeg" manifest:full-path="Pictures/874aa494dc4968662b0ff9a5a21f0d99.jpg"/>
  <manifest:file-entry manifest:media-type="image/png" manifest:full-path="Pictures/aa0b02ea29df5853479102edd6843d7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x-usbhub"/><text:bookmark-start text:name="__RefHeading___tx-usb_hub_1"/><text:bookmark-start text:name="tx-usb_hub"/>tX-USB hub<text:bookmark-end text:name="__RefHeading___tx-usb_hub_1"/><text:bookmark-end text:name="tx-usb_hub"/></text:h>
      <text:p text:style-name="Text_20_body"><draw:frame draw:style-name="media" draw:name="0" text:anchor-type="as-char" draw:z-index="0" svg:width="7.9375cm" svg:height="5.2842031029619cm"><draw:image xlink:href="Pictures/9be25b2fcb75496b2464ed5c3198e8bd.jpg" xlink:type="simple" xlink:show="embed" xlink:actuate="onLoad"/></draw:frame>
<draw:frame draw:style-name="media" draw:name="1" text:anchor-type="as-char" draw:z-index="1" svg:width="7.9375cm" svg:height="5.268515625cm"><draw:image xlink:href="Pictures/81782d258a711d7309cc1c0c18e3958c.jpg" xlink:type="simple" xlink:show="embed" xlink:actuate="onLoad"/></draw:frame></text:p>
      <text:h text:style-name="Heading_20_1" text:outline-level="1"><text:bookmark-start text:name="__RefHeading___주의_사항_2"/><text:bookmark-start text:name="주의_사항"/>주의 사항<text:bookmark-end text:name="__RefHeading___주의_사항_2"/><text:bookmark-end text:name="주의_사항"/></text:h>
      <text:p text:style-name="Text_20_body"><text:span text:style-name="Strong_20_Emphasis">반드시 본 사용설명서를 모두 읽은 후 제품을 사용하십시오.</text:span></text:p>
      <text:list text:style-name="List_20_1" text:continue-numbering="false">
        <text:list-item>
          <text:p text:style-name="List_20_1_Content_First"> 제품의 분해, 개조 등을 하지 마십시오. </text:p>
        </text:list-item>
        <text:list-item>
          <text:p text:style-name="List_20_1_Content"> 제품에 진동, 충격을 가하지 마십시오.</text:p>
        </text:list-item>
        <text:list-item>
          <text:p text:style-name="List_20_1_Content"> 손상 되거나 피복이 벗겨진 cable은 사용하지 마십시오.</text:p>
        </text:list-item>
        <text:list-item>
          <text:p text:style-name="List_20_1_Content"> 제품을 야외에서 사용하지 마십시오.</text:p>
        </text:list-item>
        <text:list-item>
          <text:p text:style-name="List_20_1_Content_Last"> 제품의 외관, 내용물, 사양은 예고 없이 변경 될 수 있습니다. </text:p>
        </text:list-item>
      </text:list>
      <text:h text:style-name="Heading_20_1" text:outline-level="1"><text:bookmark-start text:name="__RefHeading___기본_구성품_3"/><text:bookmark-start text:name="기본_구성품"/>기본 구성품<text:bookmark-end text:name="__RefHeading___기본_구성품_3"/><text:bookmark-end text:name="기본_구성품"/></text:h>
      <text:list text:style-name="List_20_1" text:continue-numbering="false">
        <text:list-item>
          <text:p text:style-name="List_20_1_Content_First"> tX-USBhub 본체</text:p>
        </text:list-item>
        <text:list-item>
          <text:p text:style-name="List_20_1_Content_Last"> 사용 설명서</text:p>
        </text:list-item>
      </text:list>
      <text:h text:style-name="Heading_20_1" text:outline-level="1"><text:bookmark-start text:name="__RefHeading___제품_사양_4"/><text:bookmark-start text:name="제품_사양"/>제품 사양<text:bookmark-end text:name="__RefHeading___제품_사양_4"/><text:bookmark-end text:name="제품_사양"/></text:h>
      <text:list text:style-name="List_20_1" text:continue-numbering="false">
        <text:list-item>
          <text:p text:style-name="List_20_1_Content_First"> USB host interface port</text:p>
          <text:list text:style-name="List_20_1">
            <text:list-item>
              <text:p text:style-name="List_20_1_Content"> USB 2.0 Type B connector</text:p>
            </text:list-item>
          </text:list>
        </text:list-item>
        <text:list-item>
          <text:p text:style-name="List_20_1_Content"> USB output Port</text:p>
          <text:list text:style-name="List_20_1">
            <text:list-item>
              <text:p text:style-name="List_20_1_Content"> Type A USB 2.0 connector x 2</text:p>
            </text:list-item>
            <text:list-item>
              <text:p text:style-name="List_20_1_Content"> USB port power on/off switch x 2</text:p>
            </text:list-item>
          </text:list>
        </text:list-item>
        <text:list-item>
          <text:p text:style-name="List_20_1_Content"> USB interface chip set</text:p>
          <text:list text:style-name="List_20_1">
            <text:list-item>
              <text:p text:style-name="List_20_1_Content"> USB 2.0 Compliant HUB controller</text:p>
            </text:list-item>
            <text:list-item>
              <text:p text:style-name="List_20_1_Content"> HS(480 Mbps), FS(12 Mbps), LS(1.5 Mbps) support</text:p>
            </text:list-item>
          </text:list>
        </text:list-item>
        <text:list-item>
          <text:p text:style-name="List_20_1_Content"> Power input</text:p>
          <text:list text:style-name="List_20_1">
            <text:list-item>
              <text:p text:style-name="List_20_1_Content"> Input voltage : +6.5V ~ +9Vdc</text:p>
            </text:list-item>
            <text:list-item>
              <text:p text:style-name="List_20_1_Content"> Input current : 2A max</text:p>
            </text:list-item>
            <text:list-item>
              <text:p text:style-name="List_20_1_Content"> 5.5mm OD, 2.1mm ID adaptor jack</text:p>
            </text:list-item>
          </text:list>
        </text:list-item>
        <text:list-item>
          <text:p text:style-name="List_20_1_Content"> USB port output power</text:p>
          <text:list text:style-name="List_20_1">
            <text:list-item>
              <text:p text:style-name="List_20_1_Content"> Output voltage : +5.0V(+0.5V, -0.25V)</text:p>
            </text:list-item>
            <text:list-item>
              <text:p text:style-name="List_20_1_Content"> Over current protect : 0.8A at 20°C</text:p>
            </text:list-item>
            <text:list-item>
              <text:p text:style-name="List_20_1_Content"> Recommend output current : 0.5A &gt;</text:p>
            </text:list-item>
          </text:list>
        </text:list-item>
        <text:list-item>
          <text:p text:style-name="List_20_1_Content"> Operating environment</text:p>
          <text:list text:style-name="List_20_1">
            <text:list-item>
              <text:p text:style-name="List_20_1_Content"> Operating temperature : +10 ~ +30℃</text:p>
            </text:list-item>
            <text:list-item>
              <text:p text:style-name="List_20_1_Content"> Storage temperature : 0 ~ +40℃</text:p>
            </text:list-item>
            <text:list-item>
              <text:p text:style-name="List_20_1_Content_Last"> Operating &amp; storage humidity : 10% ~ 90%</text:p>
            </text:list-item>
          </text:list>
        </text:list-item>
      </text:list>
      <text:h text:style-name="Heading_20_1" text:outline-level="1"><text:bookmark-start text:name="__RefHeading___제품_외관_5"/><text:bookmark-start text:name="제품_외관"/>제품 외관<text:bookmark-end text:name="__RefHeading___제품_외관_5"/><text:bookmark-end text:name="제품_외관"/></text:h>
      <text:p text:style-name="Text_20_body"><draw:frame draw:style-name="media" draw:name="2" text:anchor-type="as-char" draw:z-index="2" svg:width="15.875cm" svg:height="5.2343561973526cm"><draw:image xlink:href="Pictures/874aa494dc4968662b0ff9a5a21f0d99.jpg" xlink:type="simple" xlink:show="embed" xlink:actuate="onLoad"/></draw:frame></text:p>
      <text:list text:style-name="Numbering_20_1" text:continue-numbering="false">
        <text:list-item>
          <text:p text:style-name="Numbering_20_1_Content_First"> USB 출력 포트 1: USB 출력 포트 1번 입니다. USB기기와 연결 합니다. </text:p>
        </text:list-item>
        <text:list-item>
          <text:p text:style-name="Numbering_20_1_Content"> USB 출력 포트 1 전원 스위치: USB 출력 포트 1번에 연결된 기기가 USB 전원을 사용하면 ON, 사용하지 않으면 OFF로 설정 합니다.</text:p>
        </text:list-item>
        <text:list-item>
          <text:p text:style-name="Numbering_20_1_Content"> USB 출력 포트 2: USB 출력 포트 2번 입니다. USB기기와 연결 합니다. </text:p>
        </text:list-item>
        <text:list-item>
          <text:p text:style-name="Numbering_20_1_Content"> USB 출력 포트 2 전원 스위치: USB 출력 포트 2번에 연결된 기기가 USB 전원을 사용하면 ON, 사용하지 않으면 OFF로 설정 합니다.</text:p>
        </text:list-item>
        <text:list-item>
          <text:p text:style-name="Numbering_20_1_Content"> 전원 입력 잭: 제품에 전원을 공급하기 위해 6.5Vdc ~ 9Vdc, 2A의 동봉된 아답터 전원을 연결 합니다. (5.5mm OD, 2.1mm ID) 혹은 외부 전원 장치인mBPs-d2s 또는 sPS-1000등을 이용하여 전원을 연결 합니다.</text:p>
        </text:list-item>
        <text:list-item>
          <text:p text:style-name="Numbering_20_1_Content_Last"> USB 입력 포트: USB 케이블 (Type A - to - Type B) 을 이용하여 PC 또는 서버의 USB포트에 연결 합니다.</text:p>
        </text:list-item>
      </text:list>
      <text:p text:style-name="Text_20_body"><text:span text:style-name="Strong_20_Emphasis">2개의 USB 포트를 동시에 사용하면 음질이 저하될 수 있으므로 1개의 USB 출력 포트 사용을 권장 합니다.</text:span></text:p>
      <text:h text:style-name="Heading_20_1" text:outline-level="1"><text:bookmark-start text:name="__RefHeading___사용_설명_6"/><text:bookmark-start text:name="사용_설명"/>사용 설명<text:bookmark-end text:name="__RefHeading___사용_설명_6"/><text:bookmark-end text:name="사용_설명"/></text:h>
      <text:p text:style-name="Text_20_body"><draw:frame draw:style-name="media" draw:name="3" text:anchor-type="as-char" draw:z-index="3" svg:width="15.875cm" svg:height="7.9614803625378cm"><draw:image xlink:href="Pictures/aa0b02ea29df5853479102edd6843d74.png" xlink:type="simple" xlink:show="embed" xlink:actuate="onLoad"/></draw:frame></text:p>
      <text:list text:style-name="List_20_1" text:continue-numbering="false">
        <text:list-item>
          <text:p text:style-name="List_20_1_Content_First"> tX-USBhub는 최고의 USB audio 성능을 구현하기 위해 설계된 외장형 2 ports USB 2.0 hub 입니다.</text:p>
        </text:list-item>
        <text:list-item>
          <text:p text:style-name="List_20_1_Content"> 제품을 적당한 위치에 설치한 후, USB 케이블 (Type A - to - Type B)을 이용하여 PC 또는 서버의 USB포트에 연결 합니다.</text:p>
        </text:list-item>
        <text:list-item>
          <text:p text:style-name="List_20_1_Content"> 6.5Vdc ~ 9Vdc, 2A 의 동봉된 아답터 혹은 전원 장치인 mBPs-d2s 또는 sPS-1000을 전원 입력 잭에 연결하여 tX-USBhub에 전원을 공급합니다.</text:p>
        </text:list-item>
        <text:list-item>
          <text:p text:style-name="List_20_1_Content"> 전원이 켜지면 tX-USBhub에 녹색 LED가 점등되고, 별도의 드라이버 설치 없이 USB hub로 자동 인식되고 동작 됩니다.</text:p>
        </text:list-item>
        <text:list-item>
          <text:p text:style-name="List_20_1_Content"> 연결하려는 USB기기가 USB 출력 포트의 +5V 전원을 사용하지 않을 경우 USB 출력 포트 전원 스위치를 OFF로 설정 합니다.</text:p>
        </text:list-item>
        <text:list-item>
          <text:p text:style-name="List_20_1_Content_Last"> USB 케이블(Type A - to - Type B) 을 이용하여 USB기기와 제품의 USB 출력 포트를 연결 합니다.</text:p>
        </text:list-item>
      </text:list>
      <text:h text:style-name="Heading_20_1" text:outline-level="1"><text:bookmark-start text:name="__RefHeading___as_7"/><text:bookmark-start text:name="as"/>A/S<text:bookmark-end text:name="__RefHeading___as_7"/><text:bookmark-end text:name="as"/></text:h>
      <text:h text:style-name="Heading_20_2" text:outline-level="2"><text:bookmark-start text:name="__RefHeading___무상_as_8"/><text:bookmark-start text:name="무상_as"/>무상 A/S<text:bookmark-end text:name="__RefHeading___무상_as_8"/><text:bookmark-end text:name="무상_as"/></text:h>
      <text:list text:style-name="List_20_1" text:continue-numbering="false">
        <text:list-item>
          <text:p text:style-name="List_20_1_Content_First"> 정상적인 사용 중 설계, 제조상의 결함으로 발생된 불량에 대하여 구입일로부터 1년간 A/S를 보증 합니다.</text:p>
        </text:list-item>
        <text:list-item>
          <text:p text:style-name="List_20_1_Content_Last"> 무상 A/S기간 중 이라도 천재지변 등 불가 항력적인 요인으로 인한 제품의 고장 및 파손은 무상 A/S대상에서 제외 됩니다.</text:p>
        </text:list-item>
      </text:list>
      <text:h text:style-name="Heading_20_2" text:outline-level="2"><text:bookmark-start text:name="__RefHeading___유상_as_9"/><text:bookmark-start text:name="유상_as"/>유상 A/S<text:bookmark-end text:name="__RefHeading___유상_as_9"/><text:bookmark-end text:name="유상_as"/></text:h>
      <text:list text:style-name="List_20_1" text:continue-numbering="false">
        <text:list-item>
          <text:p text:style-name="List_20_1_Content_First"> 무상 A/S기간이 지난 제품</text:p>
        </text:list-item>
        <text:list-item>
          <text:p text:style-name="List_20_1_Content"> 소비자 과실로 인한 제품의 고장</text:p>
        </text:list-item>
        <text:list-item>
          <text:p text:style-name="List_20_1_Content"> 사고로 인한 제품 고장</text:p>
        </text:list-item>
        <text:list-item>
          <text:p text:style-name="List_20_1_Content"> 지진, 수해, 낙뢰 등 천재지변으로 인한 제품의 고장</text:p>
        </text:list-item>
        <text:list-item>
          <text:p text:style-name="List_20_1_Content_Last"> 유상 A/S의 운송비는 소비자 부담</text:p>
        </text:list-item>
      </text:list>
      <text:h text:style-name="Heading_20_2" text:outline-level="2"><text:bookmark-start text:name="__RefHeading___소비자_과실_유형_10"/><text:bookmark-start text:name="소비자_과실_유형"/>소비자 과실 유형<text:bookmark-end text:name="__RefHeading___소비자_과실_유형_10"/><text:bookmark-end text:name="소비자_과실_유형"/></text:h>
      <text:list text:style-name="List_20_1" text:continue-numbering="false">
        <text:list-item>
          <text:p text:style-name="List_20_1_Content_First"> 제품의 분해, 개조 등을 한 제품</text:p>
        </text:list-item>
        <text:list-item>
          <text:p text:style-name="List_20_1_Content_Last"> 사용설명에 명시된 사용방법 미 준수로 인한 불량</text:p>
        </text:list-item>
      </text:list>
      <text:p text:style-name="Text_20_body">A/S를 의뢰하기 전 본 사용설명서와 홈페이지 제품 상세 페이지의 Q&amp;A항목을 충분히 검토 하시기 바랍니다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tx-usbhub</dc:title>
  </office:meta>
</office:document-meta>
</file>